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ac3561a4f133a90fc01defe7a487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60-fxdbetrg01p:start"/><text:bookmark-start text:name="__RefHeading___seznam_castek_1"/><text:bookmark-start text:name="seznam_castek"/>Seznam částek<text:bookmark-end text:name="__RefHeading___seznam_castek_1"/><text:bookmark-end text:name="seznam_castek"/></text:h>
      <text:p text:style-name="Text_20_body">Zde můžeme prohlížet a tisknout sestavu dokladů podle částek.</text:p>
      <text:p text:style-name="Text_20_body"><draw:frame draw:style-name="media" draw:name="0" text:anchor-type="as-char" draw:z-index="0" svg:width="13.49375cm" svg:height="8.493125cm"><draw:image xlink:href="Pictures/05ac3561a4f133a90fc01defe7a487c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 - zde pouze verze Standard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 - zde pouze dle čísla dokladu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částky/Do částky </text:p>
          </table:table-cell>
          <table:table-cell office:value-type="string" table:style-name="tablecell">
            <text:p text:style-name="tablealignleft"> Interval pro zadání částky dokladu. </text:p>
          </table:table-cell>
        </table:table-row>
        <table:table-row>
          <table:table-cell office:value-type="string" table:style-name="tablecell">
            <text:p text:style-name="tablealignleft"> Od kategorie dokladu/Do kategorie dokladu </text:p>
          </table:table-cell>
          <table:table-cell office:value-type="string" table:style-name="tablecell">
            <text:p text:style-name="tablealignleft"> Interval pro výběr kategorie dokladu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betrg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02:36</meta:creation-date>
    <dc:creator>Generated</dc:creator>
    <dc:date>2026-08-17T12::02:36</dc:date>
    <dc:language>en-US</dc:language>
    <meta:editing-cycles>1</meta:editing-cycles>
    <meta:editing-duration>PT0S</meta:editing-duration>
    <dc:title>i2doku-cz:040-ucetnictvi:10-financni:060-vyhodnoceni:060-fxdbetrg01p:start</dc:title>
  </office:meta>
</office:document-meta>
</file>