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start"/><text:bookmark-start text:name="__RefHeading___vyhodnoceni_1"/><text:bookmark-start text:name="vyhodnoceni"/>Vyhodnocení<text:bookmark-end text:name="__RefHeading___vyhodnoceni_1"/><text:bookmark-end text:name="vyhodnoceni"/></text:h>
      <text:p text:style-name="Text_20_body">Modul Vyhodnocení obsahuje tiskové sestavy zůstatků a pohybů na účtech hlavní knihy, účtech dodavatelů a odběratelů včetně saldokonta (otevřených položek dodavatelů a odběratelů) podle různých hledisek. Dále zde najdeme tiskové sestavy pro porovnání skutečnosti na účtech s rozpočtem, tiskové sestavy statistik a účetních případů dle částek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60-vyhodnoceni:010-xpfibufb601:start" text:style-name="Internet_20_link" text:visited-style-name="Visited_20_Internet_20_Link">Sestavy zůstatků</text:a></text:p>
        </text:list-item>
        <text:list-item>
          <text:p text:style-name="List_20_1_Content"><text:a xlink:type="simple" xlink:href="https://wiki.data-norms.cz/doku.php?id=i2doku-cz:040-ucetnictvi:10-financni:060-vyhodnoceni:020-xpfibufb602:start" text:style-name="Internet_20_link" text:visited-style-name="Visited_20_Internet_20_Link">Tisk účtů</text:a></text:p>
        </text:list-item>
        <text:list-item>
          <text:p text:style-name="List_20_1_Content"><text:a xlink:type="simple" xlink:href="https://wiki.data-norms.cz/doku.php?id=i2doku-cz:040-ucetnictvi:10-financni:060-vyhodnoceni:030-xpfibufb603:start" text:style-name="Internet_20_link" text:visited-style-name="Visited_20_Internet_20_Link">Tisk OP</text:a></text:p>
        </text:list-item>
        <text:list-item>
          <text:p text:style-name="List_20_1_Content"><text:a xlink:type="simple" xlink:href="https://wiki.data-norms.cz/doku.php?id=i2doku-cz:040-ucetnictvi:10-financni:060-vyhodnoceni:040-fxdbudgt01p:start" text:style-name="Internet_20_link" text:visited-style-name="Visited_20_Internet_20_Link">Porovnání rozpočtu</text:a></text:p>
        </text:list-item>
        <text:list-item>
          <text:p text:style-name="List_20_1_Content"><text:a xlink:type="simple" xlink:href="https://wiki.data-norms.cz/doku.php?id=i2doku-cz:040-ucetnictvi:10-financni:060-vyhodnoceni:050-xpfibufb605:start" text:style-name="Internet_20_link" text:visited-style-name="Visited_20_Internet_20_Link">Statistiky</text:a></text:p>
        </text:list-item>
        <text:list-item>
          <text:p text:style-name="List_20_1_Content_Last"><text:a xlink:type="simple" xlink:href="https://wiki.data-norms.cz/doku.php?id=i2doku-cz:040-ucetnictvi:10-financni:060-vyhodnoceni:060-fxdbetrg01p:start" text:style-name="Internet_20_link" text:visited-style-name="Visited_20_Internet_20_Link">Seznam částek</text:a></text:p>
        </text:list-item>
      </text:list>
      <text:line-break/>
      <text:p text:style-name="Text_20_body">// Strana: /_menu/xpfibufb/xpfibufb6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11</meta:creation-date>
    <dc:creator>Generated</dc:creator>
    <dc:date>2026-08-15T09::32:11</dc:date>
    <dc:language>en-US</dc:language>
    <meta:editing-cycles>1</meta:editing-cycles>
    <meta:editing-duration>PT0S</meta:editing-duration>
    <dc:title>i2doku-cz:040-ucetnictvi:10-financni:060-vyhodnoceni:start</dc:title>
  </office:meta>
</office:document-meta>
</file>