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8b979c993b3a1df20293c333adf634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70-fu-reporty:020-fxdrepfb00d:start"/><text:bookmark-start text:name="__RefHeading___tisk_reportu_1"/><text:bookmark-start text:name="tisk_reportu"/>Tisk reportu<text:bookmark-end text:name="__RefHeading___tisk_reportu_1"/><text:bookmark-end text:name="tisk_reportu"/></text:h>
      <text:p text:style-name="Text_20_body">Zde můžeme prohlížet a tisknout účetní výkazy - reporty.</text:p>
      <text:p text:style-name="Text_20_body">(Před každým tiskem výkazu je třeba provést výpočet reportu. Po spuštění propočtu dojde k aktualizaci hodnot vstupujících do výkazu a vytvořený výkaz tedy bude obsahovat veškeré (např. i jinou osobou) zaúčtované doklady k okamžiku propočtu. Pokud uživatel zvolí Tisk reportu bez předchozího propočtu reportu, vytiskne se mu vybraný výkaz s hodnotami, které byly v systému před posledním spuštěním výpočtu tohoto reportu.)</text:p>
      <text:p text:style-name="Text_20_body"><draw:frame draw:style-name="media" draw:name="0" text:anchor-type="as-char" draw:z-index="0" svg:width="13.49375cm" svg:height="9.286875cm"><draw:image xlink:href="Pictures/48b979c993b3a1df20293c333adf634f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Verze </text:p>
          </table:table-cell>
          <table:table-cell office:value-type="string" table:style-name="tablecell">
            <text:p text:style-name="tablealignleft"> Výběr verze tisku sestavy z přednastavených možností - zde pouze verze Finanční účetnictví. </text:p>
          </table:table-cell>
        </table:table-row>
        <table:table-row>
          <table:table-cell office:value-type="string" table:style-name="tablecell">
            <text:p text:style-name="tablealignleft"> Třídění </text:p>
          </table:table-cell>
          <table:table-cell office:value-type="string" table:style-name="tablecell">
            <text:p text:style-name="tablealignleft"> Výběr třídění dat z přednastavených možností - zde pouze třídění Standard. </text:p>
          </table:table-cell>
        </table:table-row>
        <table:table-row>
          <table:table-cell office:value-type="string" table:style-name="tablecell">
            <text:p text:style-name="tablealignleft"> Výstup </text:p>
          </table:table-cell>
          <table:table-cell office:value-type="string" table:style-name="tablecell">
            <text:p text:style-name="tablealignleft"> Výběr výstupu pro sestavu z přednastavených možností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Zaškrtávací tlačítka v pravé horní části okna se zobrazí dle zvoleného výstupu a lze je zaškrtnout nebo nechat neaktivní dle volby uživatele pro danou výstupovou sestavu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Výběrová kritéria </text:p>
          </table:table-cell>
        </table:table-row>
        <table:table-row>
          <table:table-cell office:value-type="string" table:style-name="tablecell">
            <text:p text:style-name="tablealignleft"> Číslo reportu </text:p>
          </table:table-cell>
          <table:table-cell office:value-type="string" table:style-name="tablecell">
            <text:p text:style-name="tablealignleft"> Výběr čísla reportu. </text:p>
          </table:table-cell>
        </table:table-row>
        <table:table-row>
          <table:table-cell office:value-type="string" table:style-name="tablecell">
            <text:p text:style-name="tablealignleft"> Zobrazení </text:p>
          </table:table-cell>
          <table:table-cell office:value-type="string" table:style-name="tablecell">
            <text:p text:style-name="tablealignleft"> Výběr zobrazení ke zvolenému reportu. </text:p>
          </table:table-cell>
        </table:table-row>
        <table:table-row>
          <table:table-cell office:value-type="string" table:style-name="tablecell">
            <text:p text:style-name="tablealignleft"> Přepočet do </text:p>
          </table:table-cell>
          <table:table-cell office:value-type="string" table:style-name="tablecell">
            <text:p text:style-name="tablealignleft"> Možný výběr měny pro přepočet výkazu. </text:p>
          </table:table-cell>
        </table:table-row>
        <table:table-row>
          <table:table-cell office:value-type="string" table:style-name="tablecell">
            <text:p text:style-name="tablealignleft"> Kurz přepočtu </text:p>
          </table:table-cell>
          <table:table-cell office:value-type="string" table:style-name="tablecell">
            <text:p text:style-name="tablealignleft"> Možné zadání kurzu pro přepočet výkazu. </text:p>
          </table:table-cell>
        </table:table-row>
      </table:table>
      <text:p text:style-name="Text_20_body">Klikem na odpovědní pole OK bude výkaz zobrazen nebo vytištěn.</text:p>
      <text:p text:style-name="Text_20_body">// Strana: /i2fibu/fxdrepfb00d/_set_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3::59:29</meta:creation-date>
    <dc:creator>Generated</dc:creator>
    <dc:date>2026-08-17T23::59:29</dc:date>
    <dc:language>en-US</dc:language>
    <meta:editing-cycles>1</meta:editing-cycles>
    <meta:editing-duration>PT0S</meta:editing-duration>
    <dc:title>i2doku-cz:040-ucetnictvi:10-financni:070-fu-reporty:020-fxdrepfb00d:start</dc:title>
  </office:meta>
</office:document-meta>
</file>