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70-fu-reporty:start"/><text:bookmark-start text:name="__RefHeading___fu_reporty_1"/><text:bookmark-start text:name="fu_reporty"/>FÚ reporty<text:bookmark-end text:name="__RefHeading___fu_reporty_1"/><text:bookmark-end text:name="fu_reporty"/></text:h>
      <text:p text:style-name="Text_20_body">Zde můžeme prohlížet a tisknout nadefinované účetní výkazy - reporty.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40-ucetnictvi:10-financni:070-fu-reporty:010-fxvrepbe00w:start" text:style-name="Internet_20_link" text:visited-style-name="Visited_20_Internet_20_Link">Propočet reportu</text:a></text:p>
        </text:list-item>
        <text:list-item>
          <text:p text:style-name="List_20_1_Content_Last"><text:a xlink:type="simple" xlink:href="https://wiki.data-norms.cz/doku.php?id=i2doku-cz:040-ucetnictvi:10-financni:070-fu-reporty:020-fxdrepfb00d:start" text:style-name="Internet_20_link" text:visited-style-name="Visited_20_Internet_20_Link">Tisk reportu</text:a></text:p>
        </text:list-item>
      </text:list>
      <text:line-break/>
      <text:p text:style-name="Text_20_body">Stránky v této kategorii:</text:p>
      <text:p text:style-name="Text_20_body">Žádné stránky v této kategorii.</text:p>
      <text:line-break/>
      <text:p text:style-name="Text_20_body">// Strana: /_menu/xpfibufb/xpfibufb9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5::07:49</meta:creation-date>
    <dc:creator>Generated</dc:creator>
    <dc:date>2026-08-17T15::07:49</dc:date>
    <dc:language>en-US</dc:language>
    <meta:editing-cycles>1</meta:editing-cycles>
    <meta:editing-duration>PT0S</meta:editing-duration>
    <dc:title>i2doku-cz:040-ucetnictvi:10-financni:070-fu-reporty:start</dc:title>
  </office:meta>
</office:document-meta>
</file>