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2e131ab587836d3093250ed10c490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10-sfhsteuer00w:start"/><text:bookmark-start text:name="__RefHeading___kontrola_tabulky_dani_1"/><text:bookmark-start text:name="kontrola_tabulky_dani"/>Kontrola tabulky daní<text:bookmark-end text:name="__RefHeading___kontrola_tabulky_dani_1"/><text:bookmark-end text:name="kontrola_tabulky_dani"/></text:h>
      <text:p text:style-name="Text_20_body">Tento program slouží ke kontrole tabulky daní - základního číselníku DPH. Po spuštění programu se zobrazí přehled se zobrazením chyb.</text:p>
      <text:p text:style-name="Text_20_body"><draw:frame draw:style-name="media" draw:name="0" text:anchor-type="as-char" draw:z-index="0" svg:width="20.875625cm" style:rel-width="100%" svg:height="15.822083333333cm" style:rel-height="scale"><draw:image xlink:href="Pictures/62e131ab587836d3093250ed10c49065.jpg" xlink:type="simple" xlink:show="embed" xlink:actuate="onLoad"/></draw:frame> </text:p>
      <text:p text:style-name="Text_20_body">Odborný účetní pracovník má možnost tyto chyby prověřit, případně odstranit.</text:p>
      <text:p text:style-name="Text_20_body">// Strana: /basstamm/sfhsteuer00w/sfhsteuer101f // <text:line-break/>
// Strana: /basstamm/sfhsteuer00w // <text:line-break/>
// Strana: /basstamm/sfhsteuer00w/_set_0 // <text:line-break/>
// Strana: /basstamm/sfhsteuer00w/_set_1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6:16</meta:creation-date>
    <dc:creator>Generated</dc:creator>
    <dc:date>2026-08-17T07::06:16</dc:date>
    <dc:language>en-US</dc:language>
    <meta:editing-cycles>1</meta:editing-cycles>
    <meta:editing-duration>PT0S</meta:editing-duration>
    <dc:title>i2doku-cz:040-ucetnictvi:10-financni:080-pomocne-programy:010-sfhsteuer00w:start</dc:title>
  </office:meta>
</office:document-meta>
</file>