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0ea0c161e254d533009e073a0605bb21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40-ucetnictvi:10-financni:080-pomocne-programy:020-fxbanas01p:30-fxbanas103f:start"/><text:bookmark-start text:name="__RefHeading___dodatecny_vyber_1"/><text:bookmark-start text:name="dodatecny_vyber"/>Dodatečný výběr<text:bookmark-end text:name="__RefHeading___dodatecny_vyber_1"/><text:bookmark-end text:name="dodatecny_vyber"/></text:h>
      <text:p text:style-name="Text_20_body">Na této straně můžeme provést dodatečný detailní výběr k již zadaným výběrovým kritériím a zvolenému nastavení pro analýzu.</text:p>
      <text:p text:style-name="Text_20_body"><draw:frame draw:style-name="media" draw:name="0" text:anchor-type="as-char" draw:z-index="0" svg:width="15.504583333333cm" svg:height="11.985625cm"><draw:image xlink:href="Pictures/0ea0c161e254d533009e073a0605bb21.jpg" xlink:type="simple" xlink:show="embed" xlink:actuate="onLoad"/></draw:frame></text:p>
      <text:p text:style-name="Text_20_body">// Strana: /i2fibu/fxbanas00w/fxbanas103f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7::08:25</meta:creation-date>
    <dc:creator>Generated</dc:creator>
    <dc:date>2026-08-17T17::08:25</dc:date>
    <dc:language>en-US</dc:language>
    <meta:editing-cycles>1</meta:editing-cycles>
    <meta:editing-duration>PT0S</meta:editing-duration>
    <dc:title>i2doku-cz:040-ucetnictvi:10-financni:080-pomocne-programy:020-fxbanas01p:30-fxbanas103f:start</dc:title>
  </office:meta>
</office:document-meta>
</file>