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a65a760f5f7963813339c099a86cc1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20-fxbanas01p:start"/><text:bookmark-start text:name="__RefHeading___protokol_analyzy_fu_1"/><text:bookmark-start text:name="protokol_analyzy_fu"/>Protokol analýzy FÚ<text:bookmark-end text:name="__RefHeading___protokol_analyzy_fu_1"/><text:bookmark-end text:name="protokol_analyzy_fu"/></text:h>
      <text:p text:style-name="Text_20_body">Tento program slouží pro provedení analýzy chyb v účetnictví a jejich opravu.</text:p>
      <text:p text:style-name="Text_20_body">(Např. v případě, že nesouhlasí údaje z hlavní knihy a údaje z knih odběratelů nebo dodavatelů. Tyto chyby mohly vzniknout nestandardními postupy, případně nestandardními opravami v účetnictví.) </text:p>
      <text:h text:style-name="Heading_20_2" text:outline-level="2"><text:bookmark-start text:name="__RefHeading___vyberova_kriteria_2"/><text:bookmark-start text:name="vyberova_kriteria"/>Výběrová kritéria<text:bookmark-end text:name="__RefHeading___vyberova_kriteria_2"/><text:bookmark-end text:name="vyberova_kriteria"/></text:h>
      <text:p text:style-name="Text_20_body">Na této straně je možné nastavit výběrová kritéria pro provedení analýzy účetnictví. (Nemusí být analyzováno celé účetnictví z důvodu časové náročnosti na tuto operaci.)</text:p>
      <text:p text:style-name="Text_20_body"><draw:frame draw:style-name="media" draw:name="0" text:anchor-type="as-char" draw:z-index="0" svg:width="15.504583333333cm" svg:height="11.985625cm"><draw:image xlink:href="Pictures/9ba65a760f5f7963813339c099a86cc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orektura </text:p>
          </table:table-cell>
          <table:table-cell office:value-type="string" table:style-name="tablecell">
            <text:p text:style-name="tablealignleft"> Pokud je zaškrtávací tlačítko aktivní, systém provede automaticky opravu v účetnictví a uloží do nastaveného adresáře protokol o opravách. Pokud zůstane zaškrtávací tlačítko neaktivní automatická oprava provedena systémem nebude, uživatel si může nejprve protokol o chybách prohlédnout a teprve poté provést analýzu s korekturo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alší výběrová kritéria jsou standardní. </text:p>
          </table:table-cell>
        </table:table-row>
      </table:table>
      <text:p text:style-name="Text_20_body">Analýzu spustíme klikem na ikonu pro zpracování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v hlavní nástrojové liště. Po proběhnutí akce (může trvat delší dobu) je protokol o chybách uložen do předem nastaveného adresáře. Zde může uživatel získat informace o chybách v účetnicví a případných opravách, které systém provedl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80-pomocne-programy:020-fxbanas01p:20-fxbanas102f:start" text:style-name="Internet_20_link" text:visited-style-name="Visited_20_Internet_20_Link">Nastavení</text:a></text:p>
        </text:list-item>
        <text:list-item>
          <text:p text:style-name="List_20_1_Content_Last"><text:a xlink:type="simple" xlink:href="https://wiki.data-norms.cz/doku.php?id=i2doku-cz:040-ucetnictvi:10-financni:080-pomocne-programy:020-fxbanas01p:30-fxbanas103f:start" text:style-name="Internet_20_link" text:visited-style-name="Visited_20_Internet_20_Link">Dodatečný výběr</text:a></text:p>
        </text:list-item>
      </text:list>
      <text:line-break/>
      <text:p text:style-name="Text_20_body">// Strana: /i2fibu/fxbanas00w/_set_0 // <text:line-break/>
// Strana: /i2fibu/fxbanas01p // <text:line-break/>
// Strana: /i2fibu/fxbanas00w/fxbanas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6</meta:creation-date>
    <dc:creator>Generated</dc:creator>
    <dc:date>2026-08-15T10::12:56</dc:date>
    <dc:language>en-US</dc:language>
    <meta:editing-cycles>1</meta:editing-cycles>
    <meta:editing-duration>PT0S</meta:editing-duration>
    <dc:title>i2doku-cz:040-ucetnictvi:10-financni:080-pomocne-programy:020-fxbanas01p:start</dc:title>
  </office:meta>
</office:document-meta>
</file>