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9daf1cc82430479bafde8e62d5a6e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30-fxanzbel0p:start"/><text:bookmark-start text:name="__RefHeading___evidence_dokladu_1"/><text:bookmark-start text:name="evidence_dokladu"/>Evidence dokladů<text:bookmark-end text:name="__RefHeading___evidence_dokladu_1"/><text:bookmark-end text:name="evidence_dokladu"/></text:h>
      <text:p text:style-name="Text_20_body">Pomocí tohoto programu můžeme zobrazit počet evidovaných dokladů za zvolený rok v třídění dle druhu dokladu.</text:p>
      <text:p text:style-name="Text_20_body"><draw:frame draw:style-name="media" draw:name="0" text:anchor-type="as-char" draw:z-index="0" svg:width="13.573125cm" svg:height="13.282083333333cm"><draw:image xlink:href="Pictures/19daf1cc82430479bafde8e62d5a6eb3.jpg" xlink:type="simple" xlink:show="embed" xlink:actuate="onLoad"/></draw:frame></text:p>
      <text:p text:style-name="Text_20_body">// Strana: /i2fibu/fxanzbel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25</meta:creation-date>
    <dc:creator>Generated</dc:creator>
    <dc:date>2026-08-15T10::11:25</dc:date>
    <dc:language>en-US</dc:language>
    <meta:editing-cycles>1</meta:editing-cycles>
    <meta:editing-duration>PT0S</meta:editing-duration>
    <dc:title>i2doku-cz:040-ucetnictvi:10-financni:080-pomocne-programy:030-fxanzbel0p:start</dc:title>
  </office:meta>
</office:document-meta>
</file>