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f740515188a632f003ae52b6ad05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40-fxankto01p:start"/><text:bookmark-start text:name="__RefHeading___zobrazeni_protiuctu_hlavni_knihy_1"/><text:bookmark-start text:name="zobrazeni_protiuctu_hlavni_knihy"/>Zobrazení protiúčtu hlavní knihy<text:bookmark-end text:name="__RefHeading___zobrazeni_protiuctu_hlavni_knihy_1"/><text:bookmark-end text:name="zobrazeni_protiuctu_hlavni_knihy"/></text:h>
      <text:p text:style-name="Text_20_body">Tento program nám zobrazuje souvztažná účtování (tzn. případy, kdy účet byl použit jako protiúčet - souvztažný zápis) vybraného účtu za zvolený rok.</text:p>
      <text:p text:style-name="Text_20_body"><draw:frame draw:style-name="media" draw:name="0" text:anchor-type="as-char" draw:z-index="0" svg:width="15.927916666667cm" svg:height="15.08125cm"><draw:image xlink:href="Pictures/53f740515188a632f003ae52b6ad05d0.jpg" xlink:type="simple" xlink:show="embed" xlink:actuate="onLoad"/></draw:frame></text:p>
      <text:p text:style-name="Text_20_body">// Strana: /i2fibu/fxankto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37</meta:creation-date>
    <dc:creator>Generated</dc:creator>
    <dc:date>2026-08-15T10::11:37</dc:date>
    <dc:language>en-US</dc:language>
    <meta:editing-cycles>1</meta:editing-cycles>
    <meta:editing-duration>PT0S</meta:editing-duration>
    <dc:title>i2doku-cz:040-ucetnictvi:10-financni:080-pomocne-programy:040-fxankto01p:start</dc:title>
  </office:meta>
</office:document-meta>
</file>