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47f34389f43c7ef5f79e9b299b42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80-pomocne-programy:060-ftositz01p_01:start"/><text:bookmark-start text:name="__RefHeading___otevrit_zauctovany_denik_1"/><text:bookmark-start text:name="otevrit_zauctovany_denik"/>Otevřít zaúčtovaný deník<text:bookmark-end text:name="__RefHeading___otevrit_zauctovany_denik_1"/><text:bookmark-end text:name="otevrit_zauctovany_denik"/></text:h>
      <text:p text:style-name="Text_20_body">Tento program umožňuje znovu otevřít již zaúčtované deníky a provádět v nich za určitých podmínek opravy účtování.</text:p>
      <text:p text:style-name="Text_20_body"><draw:frame draw:style-name="media" draw:name="0" text:anchor-type="as-char" draw:z-index="0" svg:width="8.7841666666667cm" style:rel-width="100%" svg:height="7.1966666666667cm" style:rel-height="scale"><draw:image xlink:href="Pictures/cd47f34389f43c7ef5f79e9b299b4216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Mandat </text:p>
          </table:table-cell>
          <table:table-cell office:value-type="string" table:style-name="tablecell">
            <text:p text:style-name="tablealignleft"> Systém zobrazí číslo mandanta, ve kterém uživatel pracuje. </text:p>
          </table:table-cell>
        </table:table-row>
        <table:table-row>
          <table:table-cell office:value-type="string" table:style-name="tablecell">
            <text:p text:style-name="tablealignleft"> Rok </text:p>
          </table:table-cell>
          <table:table-cell office:value-type="string" table:style-name="tablecell">
            <text:p text:style-name="tablealignleft"> Zadání účetního roku deníku, který požaduje uživatel otevřít (systém nabízí aktuální účetní rok - lze přepsat). </text:p>
          </table:table-cell>
        </table:table-row>
        <table:table-row>
          <table:table-cell office:value-type="string" table:style-name="tablecell">
            <text:p text:style-name="tablealignleft"> Deník </text:p>
          </table:table-cell>
          <table:table-cell office:value-type="string" table:style-name="tablecell">
            <text:p text:style-name="tablealignleft"> Zadání čísla deníku, který požaduje uživatel otevřít (systém nabízí poslední zaúčtovaný deník - lze přepsat)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Systém zobrazí název zvoleného deníku. </text:p>
          </table:table-cell>
        </table:table-row>
        <table:table-row>
          <table:table-cell office:value-type="string" table:style-name="tablecell">
            <text:p text:style-name="tablealignleft"> Uživatel </text:p>
          </table:table-cell>
          <table:table-cell office:value-type="string" table:style-name="tablecell">
            <text:p text:style-name="tablealignleft"> Systém zobrazí uživatele, který tento deník vytvořil. </text:p>
          </table:table-cell>
        </table:table-row>
        <table:table-row>
          <table:table-cell office:value-type="string" table:style-name="tablecell">
            <text:p text:style-name="tablealignleft"> Zaúčtováno </text:p>
          </table:table-cell>
          <table:table-cell office:value-type="string" table:style-name="tablecell">
            <text:p text:style-name="tablealignleft"> Zašktrávací tlačítko zobrazuje, zda je uživatelem zvolený deník opravdu zaúčtován - tlačítko je aktivní. Pokud není toto tlačítko aktivní, není zvolený deník zaúčtován a nemůže být tedy otevřen. </text:p>
          </table:table-cell>
        </table:table-row>
      </table:table>
      <text:p text:style-name="Text_20_body">Klikem na pole OK bude zvolený deník otevřen.</text:p>
      <text:p text:style-name="Text_20_body">// Strana: /i2fibu/ftositz01p_0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18:10</meta:creation-date>
    <dc:creator>Generated</dc:creator>
    <dc:date>2026-08-17T08::18:10</dc:date>
    <dc:language>en-US</dc:language>
    <meta:editing-cycles>1</meta:editing-cycles>
    <meta:editing-duration>PT0S</meta:editing-duration>
    <dc:title>i2doku-cz:040-ucetnictvi:10-financni:080-pomocne-programy:060-ftositz01p_01:start</dc:title>
  </office:meta>
</office:document-meta>
</file>