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80-pomocne-programy:start"/><text:bookmark-start text:name="__RefHeading___pomocne_programy_1"/><text:bookmark-start text:name="pomocne_programy"/>Pomocné programy<text:bookmark-end text:name="__RefHeading___pomocne_programy_1"/><text:bookmark-end text:name="pomocne_programy"/></text:h>
      <text:p text:style-name="Text_20_body">Pomocné programy umožňují uživateli provádět kontrolu účetnictví a případné opravy, dále slouží k zobrazení přehledů (např. evidovaných dokladů, souvztažných účtování v hlavní knize). </text:p>
      <text:p text:style-name="Text_20_body">Tyto programy jsou určeny pouze pro odborné a kvalifikované účetní pracovníky.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40-ucetnictvi:10-financni:080-pomocne-programy:010-sfhsteuer00w:start" text:style-name="Internet_20_link" text:visited-style-name="Visited_20_Internet_20_Link">Kontrola tabulky daní</text:a></text:p>
        </text:list-item>
        <text:list-item>
          <text:p text:style-name="List_20_1_Content"><text:a xlink:type="simple" xlink:href="https://wiki.data-norms.cz/doku.php?id=i2doku-cz:040-ucetnictvi:10-financni:080-pomocne-programy:020-fxbanas01p:start" text:style-name="Internet_20_link" text:visited-style-name="Visited_20_Internet_20_Link">Protokol analýzy FÚ</text:a></text:p>
        </text:list-item>
        <text:list-item>
          <text:p text:style-name="List_20_1_Content"><text:a xlink:type="simple" xlink:href="https://wiki.data-norms.cz/doku.php?id=i2doku-cz:040-ucetnictvi:10-financni:080-pomocne-programy:030-fxanzbel0p:start" text:style-name="Internet_20_link" text:visited-style-name="Visited_20_Internet_20_Link">Evidence dokladů</text:a></text:p>
        </text:list-item>
        <text:list-item>
          <text:p text:style-name="List_20_1_Content"><text:a xlink:type="simple" xlink:href="https://wiki.data-norms.cz/doku.php?id=i2doku-cz:040-ucetnictvi:10-financni:080-pomocne-programy:040-fxankto01p:start" text:style-name="Internet_20_link" text:visited-style-name="Visited_20_Internet_20_Link">Zobrazení protiúčtu hlavní knihy</text:a></text:p>
        </text:list-item>
        <text:list-item>
          <text:p text:style-name="List_20_1_Content"><text:a xlink:type="simple" xlink:href="https://wiki.data-norms.cz/doku.php?id=i2doku-cz:040-ucetnictvi:10-financni:080-pomocne-programy:050-ftositz04p_01:start" text:style-name="Internet_20_link" text:visited-style-name="Visited_20_Internet_20_Link">Odblokovat deník</text:a></text:p>
        </text:list-item>
        <text:list-item>
          <text:p text:style-name="List_20_1_Content_Last"><text:a xlink:type="simple" xlink:href="https://wiki.data-norms.cz/doku.php?id=i2doku-cz:040-ucetnictvi:10-financni:080-pomocne-programy:060-ftositz01p_01:start" text:style-name="Internet_20_link" text:visited-style-name="Visited_20_Internet_20_Link">Otevřít zaúčtovaný deník</text:a></text:p>
        </text:list-item>
      </text:list>
      <text:line-break/>
      <text:p text:style-name="Text_20_body">// Strana: /_menu/xpfibufb/xpfibufbhp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53:33</meta:creation-date>
    <dc:creator>Generated</dc:creator>
    <dc:date>2026-08-15T10::53:33</dc:date>
    <dc:language>en-US</dc:language>
    <meta:editing-cycles>1</meta:editing-cycles>
    <meta:editing-duration>PT0S</meta:editing-duration>
    <dc:title>i2doku-cz:040-ucetnictvi:10-financni:080-pomocne-programy:start</dc:title>
  </office:meta>
</office:document-meta>
</file>