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start"/><text:bookmark-start text:name="__RefHeading___financni_ucetnictvi_1"/><text:bookmark-start text:name="financni_ucetnictvi"/>Finanční účetnictví<text:bookmark-end text:name="__RefHeading___financni_ucetnictvi_1"/><text:bookmark-end text:name="financni_ucetnictv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010-xpfibufb10:start" text:style-name="Internet_20_link" text:visited-style-name="Visited_20_Internet_20_Link">Účtování</text:a></text:p>
        </text:list-item>
        <text:list-item>
          <text:p text:style-name="List_20_1_Content"><text:a xlink:type="simple" xlink:href="https://wiki.data-norms.cz/doku.php?id=i2doku-cz:040-ucetnictvi:10-financni:020-xpfibufb20:start" text:style-name="Internet_20_link" text:visited-style-name="Visited_20_Internet_20_Link">Odběratelé - platby</text:a></text:p>
        </text:list-item>
        <text:list-item>
          <text:p text:style-name="List_20_1_Content"><text:a xlink:type="simple" xlink:href="https://wiki.data-norms.cz/doku.php?id=i2doku-cz:040-ucetnictvi:10-financni:030-xpfibufb30:start" text:style-name="Internet_20_link" text:visited-style-name="Visited_20_Internet_20_Link">Dodavatelé - platby</text:a></text:p>
        </text:list-item>
        <text:list-item>
          <text:p text:style-name="List_20_1_Content"><text:a xlink:type="simple" xlink:href="https://wiki.data-norms.cz/doku.php?id=i2doku-cz:040-ucetnictvi:10-financni:040-xpfibufb40:start" text:style-name="Internet_20_link" text:visited-style-name="Visited_20_Internet_20_Link">Závěrky</text:a></text:p>
        </text:list-item>
        <text:list-item>
          <text:p text:style-name="List_20_1_Content"><text:a xlink:type="simple" xlink:href="https://wiki.data-norms.cz/doku.php?id=i2doku-cz:040-ucetnictvi:10-financni:050-dotazy:start" text:style-name="Internet_20_link" text:visited-style-name="Visited_20_Internet_20_Link">Dotazy</text:a></text:p>
        </text:list-item>
        <text:list-item>
          <text:p text:style-name="List_20_1_Content"><text:a xlink:type="simple" xlink:href="https://wiki.data-norms.cz/doku.php?id=i2doku-cz:040-ucetnictvi:10-financni:060-vyhodnoceni:start" text:style-name="Internet_20_link" text:visited-style-name="Visited_20_Internet_20_Link">Vyhodnocení</text:a></text:p>
        </text:list-item>
        <text:list-item>
          <text:p text:style-name="List_20_1_Content"><text:a xlink:type="simple" xlink:href="https://wiki.data-norms.cz/doku.php?id=i2doku-cz:040-ucetnictvi:10-financni:070-fu-reporty:start" text:style-name="Internet_20_link" text:visited-style-name="Visited_20_Internet_20_Link">Reporting FÚ</text:a></text:p>
        </text:list-item>
        <text:list-item>
          <text:p text:style-name="List_20_1_Content_Last"><text:a xlink:type="simple" xlink:href="https://wiki.data-norms.cz/doku.php?id=i2doku-cz:040-ucetnictvi:10-financni:080-pomocne-programy:start" text:style-name="Internet_20_link" text:visited-style-name="Visited_20_Internet_20_Link">Pomocné programy</text:a></text:p>
        </text:list-item>
      </text:list>
      <text:line-break/>
      <text:p text:style-name="Text_20_body">// Strana: /_menu/xpfibu/xpfibufb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8:26</meta:creation-date>
    <dc:creator>Generated</dc:creator>
    <dc:date>2026-08-15T08::48:26</dc:date>
    <dc:language>en-US</dc:language>
    <meta:editing-cycles>1</meta:editing-cycles>
    <meta:editing-duration>PT0S</meta:editing-duration>
    <dc:title>i2doku-cz:040-ucetnictvi:10-financni:start</dc:title>
  </office:meta>
</office:document-meta>
</file>