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10-uctovani:010-uctovani-nakladu:start"/><text:bookmark-start text:name="__RefHeading___uctovani_nakladu_1"/><text:bookmark-start text:name="uctovani_nakladu"/>Účtování nákladů<text:bookmark-end text:name="__RefHeading___uctovani_nakladu_1"/><text:bookmark-end text:name="uctovani_nakladu"/></text:h>
      <text:p text:style-name="Text_20_body">
<text:line-break/></text:p>
      <text:p text:style-name="Text_20_body">// Strana: /i2bebu/ksbuchd00w // <text:line-break/>
// Strana: /i2bebu/ksbuchd00w/_set_0 // <text:line-break/>
// Strana: /i2bebu/ksbuchd00w/_set_1 // <text:line-break/>
// Strana: /i2bebu/ksbuchd00w/ksbuchd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04</meta:creation-date>
    <dc:creator>Generated</dc:creator>
    <dc:date>2026-08-15T10::16:04</dc:date>
    <dc:language>en-US</dc:language>
    <meta:editing-cycles>1</meta:editing-cycles>
    <meta:editing-duration>PT0S</meta:editing-duration>
    <dc:title>i2doku-cz:040-ucetnictvi:20-vnitropodnikove:010-uctovani:010-uctovani-nakladu:start</dc:title>
  </office:meta>
</office:document-meta>
</file>