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20-vnitropodnikove:010-uctovani:030-ksbuchs00w:start"/><text:bookmark-start text:name="__RefHeading___rozhrani_vpu_naklady_1"/><text:bookmark-start text:name="rozhrani_vpu_naklady"/>Rozhraní VPÚ/náklady<text:bookmark-end text:name="__RefHeading___rozhrani_vpu_naklady_1"/><text:bookmark-end text:name="rozhrani_vpu_naklady"/></text:h>
      <text:p text:style-name="Text_20_body">
<text:line-break/></text:p>
      <text:p text:style-name="Text_20_body">// Strana: /i2bebu/ksbuchs00w // <text:line-break/>
// Strana: /i2bebu/ksbuchs00w/_set_0 // <text:line-break/>
// Strana: /i2bebu/ksbuchs00w/_set_1 // <text:line-break/>
// Strana: /i2bebu/ksbuchs00w/ksbuchd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56:09</meta:creation-date>
    <dc:creator>Generated</dc:creator>
    <dc:date>2026-08-17T07::56:09</dc:date>
    <dc:language>en-US</dc:language>
    <meta:editing-cycles>1</meta:editing-cycles>
    <meta:editing-duration>PT0S</meta:editing-duration>
    <dc:title>i2doku-cz:040-ucetnictvi:20-vnitropodnikove:010-uctovani:030-ksbuchs00w:start</dc:title>
  </office:meta>
</office:document-meta>
</file>