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40-ucetnictvi:20-vnitropodnikove:030-dotazy:20-kstabf02p:start"/><text:bookmark-start text:name="__RefHeading___dotazy_na_druhy_nakladu_1"/><text:bookmark-start text:name="dotazy_na_druhy_nakladu"/>Dotazy na druhy nákladů<text:bookmark-end text:name="__RefHeading___dotazy_na_druhy_nakladu_1"/><text:bookmark-end text:name="dotazy_na_druhy_nakladu"/></text:h>
      <text:p text:style-name="Text_20_body">// Strana: /i2bebu/kstabf02p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12::06:52</meta:creation-date>
    <dc:creator>Generated</dc:creator>
    <dc:date>2026-08-15T12::06:52</dc:date>
    <dc:language>en-US</dc:language>
    <meta:editing-cycles>1</meta:editing-cycles>
    <meta:editing-duration>PT0S</meta:editing-duration>
    <dc:title>i2doku-cz:040-ucetnictvi:20-vnitropodnikove:030-dotazy:20-kstabf02p:start</dc:title>
  </office:meta>
</office:document-meta>
</file>