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20-vnitropodnikove:start"/><text:bookmark-start text:name="__RefHeading___vnitropodnikove_ucetnictvi_1"/><text:bookmark-start text:name="vnitropodnikove_ucetnictvi"/>Vnitropodnikové účetnictví<text:bookmark-end text:name="__RefHeading___vnitropodnikove_ucetnictvi_1"/><text:bookmark-end text:name="vnitropodnikove_ucetnictvi"/></text:h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40-ucetnictvi:20-vnitropodnikove:010-uctovani:start" text:style-name="Internet_20_link" text:visited-style-name="Visited_20_Internet_20_Link">Účtování</text:a></text:p>
        </text:list-item>
        <text:list-item>
          <text:p text:style-name="List_20_1_Content"><text:a xlink:type="simple" xlink:href="https://wiki.data-norms.cz/doku.php?id=i2doku-cz:040-ucetnictvi:20-vnitropodnikove:020-rozpoctovani:start" text:style-name="Internet_20_link" text:visited-style-name="Visited_20_Internet_20_Link">Rozpočtování</text:a></text:p>
        </text:list-item>
        <text:list-item>
          <text:p text:style-name="List_20_1_Content"><text:a xlink:type="simple" xlink:href="https://wiki.data-norms.cz/doku.php?id=i2doku-cz:040-ucetnictvi:20-vnitropodnikove:030-dotazy:start" text:style-name="Internet_20_link" text:visited-style-name="Visited_20_Internet_20_Link">Dotazy</text:a></text:p>
        </text:list-item>
        <text:list-item>
          <text:p text:style-name="List_20_1_Content"><text:a xlink:type="simple" xlink:href="https://wiki.data-norms.cz/doku.php?id=i2doku-cz:040-ucetnictvi:20-vnitropodnikove:040-vyhodnoceni:start" text:style-name="Internet_20_link" text:visited-style-name="Visited_20_Internet_20_Link">Vyhodnocení</text:a></text:p>
        </text:list-item>
        <text:list-item>
          <text:p text:style-name="List_20_1_Content_Last"><text:a xlink:type="simple" xlink:href="https://wiki.data-norms.cz/doku.php?id=i2doku-cz:040-ucetnictvi:20-vnitropodnikove:050-reporting:start" text:style-name="Internet_20_link" text:visited-style-name="Visited_20_Internet_20_Link">Reporting</text:a></text:p>
        </text:list-item>
      </text:list>
      <text:line-break/>
      <text:p text:style-name="Text_20_body">// Strana: /_menu/xpfibu/xpfibukr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08::48:25</meta:creation-date>
    <dc:creator>Generated</dc:creator>
    <dc:date>2026-08-15T08::48:25</dc:date>
    <dc:language>en-US</dc:language>
    <meta:editing-cycles>1</meta:editing-cycles>
    <meta:editing-duration>PT0S</meta:editing-duration>
    <dc:title>i2doku-cz:040-ucetnictvi:20-vnitropodnikove:start</dc:title>
  </office:meta>
</office:document-meta>
</file>