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ea60a87edeea26e16e469a710503ad8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30-majetek:10-uctovani:10-prime-uctovani:start"/><text:bookmark-start text:name="__RefHeading___prime_uctovani_1"/><text:bookmark-start text:name="prime_uctovani"/>Přímé účtování<text:bookmark-end text:name="__RefHeading___prime_uctovani_1"/><text:bookmark-end text:name="prime_uctovani"/></text:h>
      <text:p text:style-name="Text_20_body">Přímé účtování přes modul účetnictví majetku je v i/2 využíváno především pro zadávání historických dat majetku při přechodu na i/2 nebo opravná účtování. (Většina běžných účetních případů vztahujících se k majetku se účtuje přes modul finančního účetnictví.)</text:p>
      <text:p text:style-name="Text_20_body">Zde účtujeme především historická data majetku při přechodu na i/2 nebo opravná účtování.</text:p>
      <text:p text:style-name="Text_20_body"><draw:frame draw:style-name="media" draw:name="0" text:anchor-type="as-char" draw:z-index="0" svg:width="21.087291666667cm" style:rel-width="100%" svg:height="15.875cm" style:rel-height="scale"><draw:image xlink:href="Pictures/ea60a87edeea26e16e469a710503ad88.jpg" xlink:type="simple" xlink:show="embed" xlink:actuate="onLoad"/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Název pole </text:p>
          </table:table-cell>
          <table:table-cell office:value-type="string" table:style-name="tableheader">
            <text:p text:style-name="Table_20_Heading"> Obsah/Poznámka </text:p>
          </table:table-cell>
        </table:table-row>
        <table:table-row>
          <table:table-cell office:value-type="string" table:style-name="tablecell">
            <text:p text:style-name="tablealignleft"> Účetní rok </text:p>
          </table:table-cell>
          <table:table-cell office:value-type="string" table:style-name="tablecell">
            <text:p text:style-name="tablealignleft"> Systém navrhuje aktuální účetní rok - lze přepsat dle skutečného účetního roku zadávaného účetního případu (např. při zadávání historických dat). </text:p>
          </table:table-cell>
        </table:table-row>
        <table:table-row>
          <table:table-cell office:value-type="string" table:style-name="tablecell">
            <text:p text:style-name="tablealignleft"> Období </text:p>
          </table:table-cell>
          <table:table-cell office:value-type="string" table:style-name="tablecell">
            <text:p text:style-name="tablealignleft"> Systém navrhuje aktuální účetní období - lze přepsat dle skutečného účetního období zadávaného účetního případu. </text:p>
          </table:table-cell>
        </table:table-row>
        <table:table-row>
          <table:table-cell office:value-type="string" table:style-name="tablecell">
            <text:p text:style-name="tablealignleft"> Datum účtování </text:p>
          </table:table-cell>
          <table:table-cell office:value-type="string" table:style-name="tablecell">
            <text:p text:style-name="tablealignleft"> Systém navrhuje aktuální datum - doporučujeme ponechat - skutečný datum zaúčtování. </text:p>
          </table:table-cell>
        </table:table-row>
        <table:table-row>
          <table:table-cell office:value-type="string" table:style-name="tablecell">
            <text:p text:style-name="tablealignleft"> Doklad </text:p>
          </table:table-cell>
          <table:table-cell office:value-type="string" table:style-name="tablecell">
            <text:p text:style-name="tablealignleft"> Systém vygeneruje pořadové číslo automaticky - je to vždy nejbližší volné číslo z definované číselné řady. (Lze zadat i ručně - pokud bude číslo zadáno ručně uživatelem, nezaručuje systém nadále neporušenou číselnou řadu.) V následujícím poli zvolíme druh dokladu z přednastavených možností. </text:p>
          </table:table-cell>
        </table:table-row>
        <table:table-row>
          <table:table-cell office:value-type="string" table:style-name="tablecell">
            <text:p text:style-name="tablealignleft"> Majetek číslo </text:p>
          </table:table-cell>
          <table:table-cell office:value-type="string" table:style-name="tablecell">
            <text:p text:style-name="tablealignleft"> Výběr čísla majetku, ke kterému se vztahuje toto účtování. </text:p>
          </table:table-cell>
        </table:table-row>
        <table:table-row>
          <table:table-cell office:value-type="string" table:style-name="tablecell">
            <text:p text:style-name="tablealignleft"> Číslo účtu </text:p>
          </table:table-cell>
          <table:table-cell office:value-type="string" table:style-name="tablecell">
            <text:p text:style-name="tablealignleft"> Výběr čísla účtu - systém nabízí pro výběr pouze účty označené v číselníku účtů pro účtování majetku. </text:p>
          </table:table-cell>
        </table:table-row>
        <table:table-row>
          <table:table-cell office:value-type="string" table:style-name="tablecell">
            <text:p text:style-name="tablealignleft"> Nákladové středisko </text:p>
          </table:table-cell>
          <table:table-cell office:value-type="string" table:style-name="tablecell">
            <text:p text:style-name="tablealignleft"> Výběr nákladového střediska - při účtování druhu dokladu AK. </text:p>
          </table:table-cell>
        </table:table-row>
        <table:table-row>
          <table:table-cell office:value-type="string" table:style-name="tablecell">
            <text:p text:style-name="tablealignleft"> Souvztažný účet </text:p>
          </table:table-cell>
          <table:table-cell office:value-type="string" table:style-name="tablecell">
            <text:p text:style-name="tablealignleft"> Výběr souvztažného čísla účtu - systém nabízí pro výběr pouze účty označené v číselníku účtů pro účtování majetku. </text:p>
          </table:table-cell>
        </table:table-row>
        <table:table-row>
          <table:table-cell office:value-type="string" table:style-name="tablecell">
            <text:p text:style-name="tablealignleft"> Text účetního záznamu </text:p>
          </table:table-cell>
          <table:table-cell office:value-type="string" table:style-name="tablecell">
            <text:p text:style-name="tablealignleft"> Zadání libovolného textu k účetnímu dokladu nebo přiřazení textu z číselníku textů účetního záznamu. </text:p>
          </table:table-cell>
        </table:table-row>
        <table:table-row>
          <table:table-cell office:value-type="string" table:style-name="tablecell">
            <text:p text:style-name="tablealignleft"> Datum dokladu </text:p>
          </table:table-cell>
          <table:table-cell office:value-type="string" table:style-name="tablecell">
            <text:p text:style-name="tablealignleft"> Systém navrhuje aktuální datum - lze přepsat na skutečné datum dokladu dle zvoleného účetního roku a období. </text:p>
          </table:table-cell>
        </table:table-row>
        <table:table-row>
          <table:table-cell office:value-type="string" table:style-name="tablecell">
            <text:p text:style-name="tablealignleft"> Pořízení </text:p>
          </table:table-cell>
          <table:table-cell office:value-type="string" table:style-name="tablecell">
            <text:p text:style-name="tablealignleft"> Zaškrtávací tlačítko musí být aktivní, pokud se jedná o pořízení majetku. </text:p>
          </table:table-cell>
        </table:table-row>
        <table:table-row>
          <table:table-cell office:value-type="string" table:style-name="tablecell">
            <text:p text:style-name="tablealignleft"> Odúčtování </text:p>
          </table:table-cell>
          <table:table-cell office:value-type="string" table:style-name="tablecell">
            <text:p text:style-name="tablealignleft"> Zaškrtávací tlačítko musí být aktivní, pokud se jedná o vyřazení majetku. </text:p>
          </table:table-cell>
        </table:table-row>
        <table:table-row>
          <table:table-cell office:value-type="string" table:style-name="tablecell">
            <text:p text:style-name="tablealignleft"> Účetní hodnota </text:p>
          </table:table-cell>
          <table:table-cell office:value-type="string" table:style-name="tablecell">
            <text:p text:style-name="tablealignleft"> Částka účetního dokladu - účetní hodnota. V následujícím poli je možno určit, zda tato částka bude zaúčtována na stranu MD nebo na stranu D (jedná se o stranu čísla účtu, souvztažný účet je účtován automaticky na opačnou stranu). </text:p>
          </table:table-cell>
        </table:table-row>
        <table:table-row>
          <table:table-cell office:value-type="string" table:style-name="tablecell">
            <text:p text:style-name="tablealignleft"> Daňová hodn. </text:p>
          </table:table-cell>
          <table:table-cell office:value-type="string" table:style-name="tablecell">
            <text:p text:style-name="tablealignleft"> Částka účetního dokladu - daňová hodnota (např. v případě účtování odpisů může být účetní a daňová hodnota odlišná). </text:p>
          </table:table-cell>
        </table:table-row>
      </table:table>
      <text:p text:style-name="Text_20_body">// Strana: /i2bebu/fahanbuc00w/fahanbuc101f // <text:line-break/>
// Strana: /i2bebu/fahanbuc00w/_set_0 // <text:line-break/>
// Strana: /i2bebu/fahanbuc00w // <text:line-break/>
// Strana: /i2bebu/fahanbuc00w/_set_1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08:19</meta:creation-date>
    <dc:creator>Generated</dc:creator>
    <dc:date>2026-08-17T17::08:19</dc:date>
    <dc:language>en-US</dc:language>
    <meta:editing-cycles>1</meta:editing-cycles>
    <meta:editing-duration>PT0S</meta:editing-duration>
    <dc:title>i2doku-cz:040-ucetnictvi:30-majetek:10-uctovani:10-prime-uctovani:start</dc:title>
  </office:meta>
</office:document-meta>
</file>