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6bc25140b2f35bbb0c498a9c454e06a.jpg"/>
  <manifest:file-entry manifest:media-type="image/png" manifest:full-path="Pictures/b5e351728a1cec1825fe3fe2d792ce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40-ucetnictvi:30-majetek:10-uctovani:20-odpisy:start"/><text:bookmark-start text:name="__RefHeading___odpisy_1"/><text:bookmark-start text:name="odpisy"/>Odpisy<text:bookmark-end text:name="__RefHeading___odpisy_1"/><text:bookmark-end text:name="odpisy"/></text:h>
      <text:p text:style-name="Text_20_body">Tento program slouží k dávkovému výpočtu odpisů za jedno období (rok/měsíc). Systém vypočítá dle volby uživatele účetní nebo daňové odpisy dle nastavených druhů odpisů dávkově za všechen majetek.</text:p>
      <text:p text:style-name="Text_20_body"><draw:frame draw:style-name="media" draw:name="0" text:anchor-type="as-char" draw:z-index="0" svg:width="15.504583333333cm" svg:height="11.985625cm"><draw:image xlink:href="Pictures/16bc25140b2f35bbb0c498a9c454e06a.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Účetní rok </text:p>
          </table:table-cell>
          <table:table-cell office:value-type="string" table:style-name="tablecell">
            <text:p text:style-name="tablealignleft"> Výběr účetního roku pro odpisy. </text:p>
          </table:table-cell>
        </table:table-row>
        <table:table-row>
          <table:table-cell office:value-type="string" table:style-name="tablecell">
            <text:p text:style-name="tablealignleft"> Účetní období </text:p>
          </table:table-cell>
          <table:table-cell office:value-type="string" table:style-name="tablecell">
            <text:p text:style-name="tablealignleft"> Zadání účetního období pro odpisy. </text:p>
          </table:table-cell>
        </table:table-row>
        <table:table-row>
          <table:table-cell office:value-type="string" table:style-name="tablecell">
            <text:p text:style-name="tablealignleft"> Datum účtování </text:p>
          </table:table-cell>
          <table:table-cell office:value-type="string" table:style-name="tablecell">
            <text:p text:style-name="tablealignleft"> Zadání data účtování odpisů - systém nabízí aktuální datum - lze přepsat. </text:p>
          </table:table-cell>
        </table:table-row>
        <table:table-row>
          <table:table-cell office:value-type="string" table:style-name="tablecell">
            <text:p text:style-name="tablealignleft"> Text účetního záznamu </text:p>
          </table:table-cell>
          <table:table-cell office:value-type="string" table:style-name="tablecell">
            <text:p text:style-name="tablealignleft"> Zadání textu účetního záznamu. </text:p>
          </table:table-cell>
        </table:table-row>
        <table:table-row>
          <table:table-cell office:value-type="string" table:style-name="tablecell">
            <text:p text:style-name="tablealignleft"> Účetní a střediskové odpisy/Daňové odpisy </text:p>
          </table:table-cell>
          <table:table-cell office:value-type="string" table:style-name="tablecell">
            <text:p text:style-name="tablealignleft"> Přepínací tlačítko pro výběr druhu odpisů. </text:p>
          </table:table-cell>
        </table:table-row>
      </table:table>
      <text:p text:style-name="Text_20_body">Pro výpočet odpisů dle zadaných údajů stiskneme tlačítko F2 nebo ikonu pro zpracování <draw:frame draw:style-name="media" draw:name="1" text:anchor-type="as-char" draw:z-index="1" svg:width="0.635cm" svg:height="0.635cm"><draw:image xlink:href="Pictures/b5e351728a1cec1825fe3fe2d792ced9.png" xlink:type="simple" xlink:show="embed" xlink:actuate="onLoad"/></draw:frame> v hlavní nástojové liště.</text:p>
      <text:p text:style-name="Text_20_body">Doklady pro zaúčtování odpisů do účetnictví (v případě účetních, případně vnitropodnikových odpisů) se vygenerují do rozhraní, zde je možná jejich kontrola. Pro zajištění správnosti dat je nutné doklady z rozhraní integrací zaúčtovat (založit v modulu účetnictví druh sezení 8 Integrace a přenést data z rozhraní) a případné opravy provádět až v modulu účetnictví. V případě rušení dokladů, popř. oprav částek dokladů už v rozhraní, nebude zajištěna provázanost účetnictví na modul majetku!</text:p>
      <text:p text:style-name="Text_20_body">Před zahájením dalšího dávkového odpisu je potřeba mít všechny předchozí doklady z rozhraní zaúčtované do modulu účetnictví. Výpočet těch druhů odpisů, které vycházejí ze zůstatkové ceny, by mohl v tomto případě být chybný, protože modul majetku nemá informaci o zaúčtování předchozích odpisů.</text:p>
      <text:p text:style-name="Text_20_body">Daňové odpisy jsou počítány až na konci účetního roku ve 12. účetním období, systémem jsou vygenerovány doklady AF, které mimo hlavní knihu (neúčetně) vypočítají hodnoty daňových odpisů (získáme podklad pro vyplnění daňových odpisů do daňového přiznání k dani z příjmů) a zaktualizují se údaje v modulu majetku.</text:p>
      <text:p text:style-name="Text_20_body">// Strana: /i2bebu/favabsch00w/favabsch101f // <text:line-break/>
// Strana: /i2bebu/favabsch00w/_set_0 // <text:line-break/>
// Strana: /i2bebu/favabsch00w/_set_1 // <text:line-break/>
// Strana: /i2bebu/favabsch00w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01::36:07</meta:creation-date>
    <dc:creator>Generated</dc:creator>
    <dc:date>2026-08-18T01::36:07</dc:date>
    <dc:language>en-US</dc:language>
    <meta:editing-cycles>1</meta:editing-cycles>
    <meta:editing-duration>PT0S</meta:editing-duration>
    <dc:title>i2doku-cz:040-ucetnictvi:30-majetek:10-uctovani:20-odpisy:start</dc:title>
  </office:meta>
</office:document-meta>
</file>