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f7d5c73e448c1ad2f788a765c47020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30-majetek:20-vyhodnoceni:010-_set_0:start"/><text:bookmark-start text:name="__RefHeading___majetek_-_zustatky_1"/><text:bookmark-start text:name="majetek_-_zustatky"/>Majetek - zůstatky<text:bookmark-end text:name="__RefHeading___majetek_-_zustatky_1"/><text:bookmark-end text:name="majetek_-_zustatky"/></text:h>
      <text:p text:style-name="Text_20_body">Zde můžeme zobrazit a tisknout sestavy majetku dle zadaných výběrových kritérií.</text:p>
      <text:p text:style-name="Text_20_body"><draw:frame draw:style-name="media" draw:name="0" text:anchor-type="as-char" draw:z-index="0" svg:width="13.49375cm" svg:height="12.620625cm"><draw:image xlink:href="Pictures/df7d5c73e448c1ad2f788a765c470206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Výběr verze tisku sestavy z přednastavených možností. </text:p>
          </table:table-cell>
        </table:table-row>
        <table:table-row>
          <table:table-cell office:value-type="string" table:style-name="tablecell">
            <text:p text:style-name="tablealignleft"> Třídění </text:p>
          </table:table-cell>
          <table:table-cell office:value-type="string" table:style-name="tablecell">
            <text:p text:style-name="tablealignleft"> Výběr třídění dat z přednastavených možností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Výběr výstupu pro sestav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ová kritéria </text:p>
          </table:table-cell>
        </table:table-row>
        <table:table-row>
          <table:table-cell office:value-type="string" table:style-name="tablecell">
            <text:p text:style-name="tablealignleft"> Od čísla majetku/Do čísla majetku </text:p>
          </table:table-cell>
          <table:table-cell office:value-type="string" table:style-name="tablecell">
            <text:p text:style-name="tablealignleft"> Interval pro výběr čísla majetku. </text:p>
          </table:table-cell>
        </table:table-row>
        <table:table-row>
          <table:table-cell office:value-type="string" table:style-name="tablecell">
            <text:p text:style-name="tablealignleft"> Od skupiny majetku/Do skupiny majetku </text:p>
          </table:table-cell>
          <table:table-cell office:value-type="string" table:style-name="tablecell">
            <text:p text:style-name="tablealignleft"> Interval pro výběr skupiny majetku - při volbě třídění dle OS (odpisové skupiny) majetku. </text:p>
          </table:table-cell>
        </table:table-row>
        <table:table-row>
          <table:table-cell office:value-type="string" table:style-name="tablecell">
            <text:p text:style-name="tablealignleft"> Od nákladového střediska/Do nákladového střediska </text:p>
          </table:table-cell>
          <table:table-cell office:value-type="string" table:style-name="tablecell">
            <text:p text:style-name="tablealignleft"> Interval pro výběr nákladového střediska - při volbě třídění dle nákladového střediska. </text:p>
          </table:table-cell>
        </table:table-row>
        <table:table-row>
          <table:table-cell office:value-type="string" table:style-name="tablecell">
            <text:p text:style-name="tablealignleft"> Od čísla účtu/Do čísla účtu </text:p>
          </table:table-cell>
          <table:table-cell office:value-type="string" table:style-name="tablecell">
            <text:p text:style-name="tablealignleft"> Interval pro výběr čísla účtu hlavní knihy (účet musí být označen v číselníku účtů pro účtování majetku) - při volbě třídění dle účtu majetku, účtu účetních odpisů nebo účtu střediskových odpisů. </text:p>
          </table:table-cell>
        </table:table-row>
        <table:table-row>
          <table:table-cell office:value-type="string" table:style-name="tablecell">
            <text:p text:style-name="tablealignleft"> Od sídla/Do sídla </text:p>
          </table:table-cell>
          <table:table-cell office:value-type="string" table:style-name="tablecell">
            <text:p text:style-name="tablealignleft"> Interval pro zadání umístění majetku - při volbě třídění dle umístění (sídla). </text:p>
          </table:table-cell>
        </table:table-row>
        <table:table-row>
          <table:table-cell office:value-type="string" table:style-name="tablecell">
            <text:p text:style-name="tablealignleft"> Účetní rok </text:p>
          </table:table-cell>
          <table:table-cell office:value-type="string" table:style-name="tablecell">
            <text:p text:style-name="tablealignleft"> Výběr účetního roku. </text:p>
          </table:table-cell>
        </table:table-row>
        <table:table-row>
          <table:table-cell office:value-type="string" table:style-name="tablecell">
            <text:p text:style-name="tablealignleft"> Od období </text:p>
          </table:table-cell>
          <table:table-cell office:value-type="string" table:style-name="tablecell">
            <text:p text:style-name="tablealignleft"> Zadání počátečního období pro sestavu. </text:p>
          </table:table-cell>
        </table:table-row>
        <table:table-row>
          <table:table-cell office:value-type="string" table:style-name="tablecell">
            <text:p text:style-name="tablealignleft"> Do období </text:p>
          </table:table-cell>
          <table:table-cell office:value-type="string" table:style-name="tablecell">
            <text:p text:style-name="tablealignleft"> Zadání koncového období pro sestavu. </text:p>
          </table:table-cell>
        </table:table-row>
        <table:table-row>
          <table:table-cell office:value-type="string" table:style-name="tablecell">
            <text:p text:style-name="tablealignleft"> S „v pořízení“ </text:p>
          </table:table-cell>
          <table:table-cell office:value-type="string" table:style-name="tablecell">
            <text:p text:style-name="tablealignleft"> Pokud je zaškrtávací tlačítko aktivní, budou data zobrazena nebo vytištěna i pro pořízený, ale ještě nezařazený majetek - při volbě verze Stav majetku k období a Inventurní soupis majetku. </text:p>
          </table:table-cell>
        </table:table-row>
        <table:table-row>
          <table:table-cell office:value-type="string" table:style-name="tablecell">
            <text:p text:style-name="tablealignleft"> Jen sumy </text:p>
          </table:table-cell>
          <table:table-cell office:value-type="string" table:style-name="tablecell">
            <text:p text:style-name="tablealignleft"> Pokud je zaškrtávací tlačítko aktivní, bude zobrazena nebo vytištěna jen sumarizace dle odpisových skupin. </text:p>
          </table:table-cell>
        </table:table-row>
      </table:table>
      <text:p text:style-name="Text_20_body">Klikem na odpovědní pole OK bude sestava zobrazena nebo vytištěna.</text:p>
      <text:p text:style-name="Text_20_body">// Strana: /i2bebu/bxdczanl00d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43:36</meta:creation-date>
    <dc:creator>Generated</dc:creator>
    <dc:date>2026-08-17T08::43:36</dc:date>
    <dc:language>en-US</dc:language>
    <meta:editing-cycles>1</meta:editing-cycles>
    <meta:editing-duration>PT0S</meta:editing-duration>
    <dc:title>i2doku-cz:040-ucetnictvi:30-majetek:20-vyhodnoceni:010-_set_0:start</dc:title>
  </office:meta>
</office:document-meta>
</file>