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040-fadbeweg01p:start"/><text:bookmark-start text:name="__RefHeading___sestava_pohybu_1"/><text:bookmark-start text:name="sestava_pohybu"/>Sestava pohybů<text:bookmark-end text:name="__RefHeading___sestava_pohybu_1"/><text:bookmark-end text:name="sestava_pohybu"/></text:h>
      <text:p text:style-name="Text_20_body">Zde můžeme zobrazit a tisknout sestavu pohybů na majetkových účtech dle zadaných výběrových kritérií.</text:p>
      <text:p text:style-name="Text_20_body">Třídit je možné podle čísel majetkových účtů nebo podle čísel majetku.</text:p>
      <text:p text:style-name="Text_20_body">// Strana: /i2bebu/fadbeweg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3:47</meta:creation-date>
    <dc:creator>Generated</dc:creator>
    <dc:date>2026-08-17T11::03:47</dc:date>
    <dc:language>en-US</dc:language>
    <meta:editing-cycles>1</meta:editing-cycles>
    <meta:editing-duration>PT0S</meta:editing-duration>
    <dc:title>i2doku-cz:040-ucetnictvi:30-majetek:20-vyhodnoceni:040-fadbeweg01p:start</dc:title>
  </office:meta>
</office:document-meta>
</file>