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436c726fa2061c1a0bbb74a9dd84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30-dotazy:10-dotazy-na-majetek:10-pohyb:start"/><text:bookmark-start text:name="__RefHeading___pohyb_1"/><text:bookmark-start text:name="pohyb"/>Pohyb<text:bookmark-end text:name="__RefHeading___pohyb_1"/><text:bookmark-end text:name="pohyb"/></text:h>
      <text:p text:style-name="Text_20_body">Pod výběrovými kritérii (číslo majetku, období) jsou zobrazeny údaje z číselníku majetku (inventární karty).</text:p>
      <text:p text:style-name="Text_20_body"><draw:frame draw:style-name="media" draw:name="0" text:anchor-type="as-char" draw:z-index="0" svg:width="20.822708333333cm" style:rel-width="100%" svg:height="17.727083333333cm" style:rel-height="scale"><draw:image xlink:href="Pictures/64436c726fa2061c1a0bbb74a9dd84b9.jpg" xlink:type="simple" xlink:show="embed" xlink:actuate="onLoad"/></draw:frame></text:p>
      <text:p text:style-name="Text_20_body">Ve střední části okna jsou zobrazeny zůstatky na majetkových účtech ke zvolenému majetku a k datu zobrazení. Uživatel vidí porovnání účetní a daňové hodnoty. </text:p>
      <text:p text:style-name="Text_20_body">V dolní části okna jsou zobrazeny pohyby na účtech majetku se všemi detaily. Účet majetku, pro který chceme zobrazit pohyby zvolíme ve střední části okna, tak že na něj postavíme kurzor - tento řádek je barevně odlišen a v dolní části okna se zobrazí pohyby na tomto účtě za zvolené období.</text:p>
      <text:p text:style-name="Text_20_body">// Strana: /i2bebu/fahanabf00w/fahanabf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6:04</meta:creation-date>
    <dc:creator>Generated</dc:creator>
    <dc:date>2026-08-17T07::46:04</dc:date>
    <dc:language>en-US</dc:language>
    <meta:editing-cycles>1</meta:editing-cycles>
    <meta:editing-duration>PT0S</meta:editing-duration>
    <dc:title>i2doku-cz:040-ucetnictvi:30-majetek:30-dotazy:10-dotazy-na-majetek:10-pohyb:start</dc:title>
  </office:meta>
</office:document-meta>
</file>