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eaf05dd5eb6e1d5f3e4c515d9d7f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30-dotazy:10-dotazy-na-majetek:start"/><text:bookmark-start text:name="__RefHeading___dotazy_na_majetek_1"/><text:bookmark-start text:name="dotazy_na_majetek"/>Dotazy na majetek<text:bookmark-end text:name="__RefHeading___dotazy_na_majetek_1"/><text:bookmark-end text:name="dotazy_na_majetek"/></text:h>
      <text:p text:style-name="Text_20_body">Tento program nám podává detailní informace o majetku.</text:p>
      <text:p text:style-name="Text_20_body">V horní části okna vybere uživatel konkrétní majetek a dále se zobrazí podrobné informace o tomto majetku.</text:p>
      <text:p text:style-name="Text_20_body"><draw:frame draw:style-name="media" draw:name="0" text:anchor-type="as-char" draw:z-index="0" svg:width="20.822708333333cm" style:rel-width="100%" svg:height="17.727083333333cm" style:rel-height="scale"><draw:image xlink:href="Pictures/d6eaf05dd5eb6e1d5f3e4c515d9d7f7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Majetek </text:p>
          </table:table-cell>
          <table:table-cell office:value-type="string" table:style-name="tablecell">
            <text:p text:style-name="tablealignleft"> Možnost výběru čísla majetku z číselníku majetku. </text:p>
          </table:table-cell>
        </table:table-row>
        <table:table-row>
          <table:table-cell office:value-type="string" table:style-name="tablecell">
            <text:p text:style-name="tablealignleft"> Zkr. jméno </text:p>
          </table:table-cell>
          <table:table-cell office:value-type="string" table:style-name="tablecell">
            <text:p text:style-name="tablealignleft"> Možnost výběru majetku dle zkráceného jména. </text:p>
          </table:table-cell>
        </table:table-row>
        <table:table-row>
          <table:table-cell office:value-type="string" table:style-name="tablecell">
            <text:p text:style-name="tablealignleft"> Sídlo </text:p>
          </table:table-cell>
          <table:table-cell office:value-type="string" table:style-name="tablecell">
            <text:p text:style-name="tablealignleft"> Možnost výběru majetku dle sídla (umístění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(Po tomto výběru se zobrazí vlevo pod číslem majetku jeho název.) </text:p>
          </table:table-cell>
        </table:table-row>
        <table:table-row>
          <table:table-cell office:value-type="string" table:style-name="tablecell">
            <text:p text:style-name="tablealignleft"> Účetní rok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Účetní období </text:p>
          </table:table-cell>
          <table:table-cell office:value-type="string" table:style-name="tablecell">
            <text:p text:style-name="tablealignleft"> Výběr účetního období, pro zobrazení pohybů na majetkových účtech (pokud není aktivováno zaškrtávací tlačítko Všechna období). </text:p>
          </table:table-cell>
        </table:table-row>
        <table:table-row>
          <table:table-cell office:value-type="string" table:style-name="tablecell">
            <text:p text:style-name="tablealignleft"> Všechna období </text:p>
          </table:table-cell>
          <table:table-cell office:value-type="string" table:style-name="tablecell">
            <text:p text:style-name="tablealignleft"> Pokud je toto zaškrtávací tlačítko aktivní, zobrazí se pohyby na majetkových účtech za všechna účetní období zvoleného roku. </text:p>
          </table:table-cell>
        </table:table-row>
      </table:table>
      <text:p text:style-name="Text_20_body">Zobrazené údaje jsou popsány na straně Pohyb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30-majetek:30-dotazy:10-dotazy-na-majetek:10-pohyb:start" text:style-name="Internet_20_link" text:visited-style-name="Visited_20_Internet_20_Link">Pohyb</text:a></text:p>
        </text:list-item>
        <text:list-item>
          <text:p text:style-name="List_20_1_Content_Last"><text:a xlink:type="simple" xlink:href="https://wiki.data-norms.cz/doku.php?id=i2doku-cz:040-ucetnictvi:30-majetek:30-dotazy:10-dotazy-na-majetek:20-mesicni-hodnota:start" text:style-name="Internet_20_link" text:visited-style-name="Visited_20_Internet_20_Link">Měsíční hodnota</text:a></text:p>
        </text:list-item>
      </text:list>
      <text:line-break/>
      <text:p text:style-name="Text_20_body">// Strana: /i2bebu/fahanabf00w/_set_1 // <text:line-break/>
// Strana: /i2bebu/fahanabf00w/_set_0 // <text:line-break/>
// Strana: /i2bebu/fahanabf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55</meta:creation-date>
    <dc:creator>Generated</dc:creator>
    <dc:date>2026-08-15T11::26:55</dc:date>
    <dc:language>en-US</dc:language>
    <meta:editing-cycles>1</meta:editing-cycles>
    <meta:editing-duration>PT0S</meta:editing-duration>
    <dc:title>i2doku-cz:040-ucetnictvi:30-majetek:30-dotazy:10-dotazy-na-majetek:start</dc:title>
  </office:meta>
</office:document-meta>
</file>