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30-dotazy:start"/><text:bookmark-start text:name="__RefHeading___dotazy_1"/><text:bookmark-start text:name="dotazy"/>Dotazy<text:bookmark-end text:name="__RefHeading___dotazy_1"/><text:bookmark-end text:name="dotazy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30-majetek:30-dotazy:10-dotazy-na-majetek:start" text:style-name="Internet_20_link" text:visited-style-name="Visited_20_Internet_20_Link">Dotazy na majetek</text:a></text:p>
        </text:list-item>
      </text:list>
      <text:line-break/>
      <text:p text:style-name="Text_20_body">// Strana: /_menu/xpfibuab/xpfibuab5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4:32</meta:creation-date>
    <dc:creator>Generated</dc:creator>
    <dc:date>2026-08-15T12::04:32</dc:date>
    <dc:language>en-US</dc:language>
    <meta:editing-cycles>1</meta:editing-cycles>
    <meta:editing-duration>PT0S</meta:editing-duration>
    <dc:title>i2doku-cz:040-ucetnictvi:30-majetek:30-dotazy:start</dc:title>
  </office:meta>
</office:document-meta>
</file>