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f7dfab200360ae30786b52ff7a79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10-lbhbuchn00w:20-lbhbuchn102f:start"/><text:bookmark-start text:name="__RefHeading___upravy_1"/><text:bookmark-start text:name="upravy"/>Úpravy<text:bookmark-end text:name="__RefHeading___upravy_1"/><text:bookmark-end text:name="upravy"/></text:h>
      <text:p text:style-name="Text_20_body">Na této straně zadáváme údaje do aktivních polí dle druhu účtování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daf7dfab200360ae30786b52ff7a79d1.jpg" xlink:type="simple" xlink:show="embed" xlink:actuate="onLoad"/></draw:frame></text:p>
      <text:p text:style-name="Text_20_body">// Strana: /i2lager/lbhbuchn00w/lbhbuch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49</meta:creation-date>
    <dc:creator>Generated</dc:creator>
    <dc:date>2026-08-15T10::14:49</dc:date>
    <dc:language>en-US</dc:language>
    <meta:editing-cycles>1</meta:editing-cycles>
    <meta:editing-duration>PT0S</meta:editing-duration>
    <dc:title>i2doku-cz:060-sklad:010-skladove-uctovani:010-lbhbuchn00w:20-lbhbuchn102f:start</dc:title>
  </office:meta>
</office:document-meta>
</file>