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c741163144d854e4db3a1edf78df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10-lbhbuchn00w:40-lbhbuchn104f:start"/><text:bookmark-start text:name="__RefHeading___seriove_cislo_1"/><text:bookmark-start text:name="seriove_cislo"/>Sériové číslo<text:bookmark-end text:name="__RefHeading___seriove_cislo_1"/><text:bookmark-end text:name="seriove_cislo"/></text:h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0bc741163144d854e4db3a1edf78df43.jpg" xlink:type="simple" xlink:show="embed" xlink:actuate="onLoad"/></draw:frame></text:p>
      <text:p text:style-name="Text_20_body">// Strana: /i2lager/lbhbuchn00w/lbhbuchn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49:29</meta:creation-date>
    <dc:creator>Generated</dc:creator>
    <dc:date>2026-08-17T12::49:29</dc:date>
    <dc:language>en-US</dc:language>
    <meta:editing-cycles>1</meta:editing-cycles>
    <meta:editing-duration>PT0S</meta:editing-duration>
    <dc:title>i2doku-cz:060-sklad:010-skladove-uctovani:010-lbhbuchn00w:40-lbhbuchn104f:start</dc:title>
  </office:meta>
</office:document-meta>
</file>