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4249b3768f4ed966871db325efbc7e25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i2doku-cz:060-sklad:010-skladove-uctovani:010-lbhbuchn00w:50-lbhbuchn105f:start"/><text:bookmark-start text:name="__RefHeading___sarze_1"/><text:bookmark-start text:name="sarze"/>Šarže<text:bookmark-end text:name="__RefHeading___sarze_1"/><text:bookmark-end text:name="sarze"/></text:h>
      <text:p text:style-name="Text_20_body"><draw:frame draw:style-name="media" draw:name="0" text:anchor-type="as-char" draw:z-index="0" svg:width="21.087291666667cm" style:rel-width="100%" svg:height="15.927916666667cm" style:rel-height="scale"><draw:image xlink:href="Pictures/4249b3768f4ed966871db325efbc7e25.jpg" xlink:type="simple" xlink:show="embed" xlink:actuate="onLoad"/></draw:frame></text:p>
      <text:p text:style-name="Text_20_body">// Strana: /i2lager/lbhbuchn00w/lbhbuchn105f //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17T09::42:59</meta:creation-date>
    <dc:creator>Generated</dc:creator>
    <dc:date>2026-08-17T09::42:59</dc:date>
    <dc:language>en-US</dc:language>
    <meta:editing-cycles>1</meta:editing-cycles>
    <meta:editing-duration>PT0S</meta:editing-duration>
    <dc:title>i2doku-cz:060-sklad:010-skladove-uctovani:010-lbhbuchn00w:50-lbhbuchn105f:start</dc:title>
  </office:meta>
</office:document-meta>
</file>