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9b901cb5d3e5714551554c792c02bf.png"/>
  <manifest:file-entry manifest:media-type="image/jpeg" manifest:full-path="Pictures/1f0986e14980afc58a4ae049dd98ac56.jpg"/>
  <manifest:file-entry manifest:media-type="image/jpeg" manifest:full-path="Pictures/2233fbad0ae2fca0323d4397b6c02f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10-skladove-uctovani:010-lbhbuchn00w:start"/><text:bookmark-start text:name="__RefHeading___uctovani_skladu_1"/><text:bookmark-start text:name="uctovani_skladu"/>Účtování skladu<text:bookmark-end text:name="__RefHeading___uctovani_skladu_1"/><text:bookmark-end text:name="uctovani_skladu"/></text:h>
      <text:p text:style-name="Text_20_body"><draw:frame draw:style-name="media" draw:name="0" text:anchor-type="as-char" draw:z-index="0" svg:width="18.520833333333cm" style:rel-width="100%" svg:height="14.012625470514cm" style:rel-height="scale"><draw:image xlink:href="Pictures/839b901cb5d3e5714551554c792c02bf.png" xlink:type="simple" xlink:show="embed" xlink:actuate="onLoad"/></draw:frame></text:p>
      <text:h text:style-name="Heading_20_2" text:outline-level="2"><text:bookmark-start text:name="__RefHeading___prehled_2"/><text:bookmark-start text:name="prehled"/>Přehled<text:bookmark-end text:name="__RefHeading___prehled_2"/><text:bookmark-end text:name="prehled"/></text:h>
      <text:p text:style-name="Text_20_body">Na této straně můžeme zadávat účtování skladu, které nevstupuje do skladu ze zakázky (jedná se například o přesuny zboží mezi sklady, inventurní rozdíly, změny ocenění a podobně).</text:p>
      <text:p text:style-name="Text_20_body">Vybereme druh účtování a pomocí ikony <draw:frame draw:style-name="media" draw:name="1" text:anchor-type="as-char" draw:z-index="1" svg:width="0.635cm" svg:height="0.635cm"><draw:image xlink:href="Pictures/1f0986e14980afc58a4ae049dd98ac56.jpg" xlink:type="simple" xlink:show="embed" xlink:actuate="onLoad"/></draw:frame> v hlavní nástrojové liště zadáme nové účtování.</text:p>
      <text:list text:style-name="List_20_1" text:continue-numbering="false">
        <text:list-item>
          <text:p text:style-name="List_20_1_Content_First"> Interní úbytek = likvidace zboží</text:p>
        </text:list-item>
        <text:list-item>
          <text:p text:style-name="List_20_1_Content_Last"> Interní přírůstek = nálezy</text:p>
        </text:list-item>
      </text:list>
      <text:p text:style-name="Text_20_body">Je možné provést záměnu zboží pomocí interní úbytek + interní přírůstek. Pozor na rozdíl oceňovací ceny, pokud se jedná o různé zboží. Je potřeba zaúčtovat samostatně přírůstek a samostatně úbytek.
Doporučujeme vyplnit textovou poznámku a pov0st přírůstek i úbytek ihned po sobě.</text:p>
      <text:p text:style-name="Text_20_body">V dolní části okna vybereme zboží, které budeme účtovat a uložíme pomocí ikony <draw:frame draw:style-name="media" draw:name="2" text:anchor-type="as-char" draw:z-index="2" svg:width="0.635cm" svg:height="0.635cm"><draw:image xlink:href="Pictures/2233fbad0ae2fca0323d4397b6c02fe8.jpg" xlink:type="simple" xlink:show="embed" xlink:actuate="onLoad"/></draw:frame> v hlavní nástrojové liště. Po této operaci se přesuneme na stranu Úpravy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10-skladove-uctovani:010-lbhbuchn00w:20-lbhbuchn102f:start" text:style-name="Internet_20_link" text:visited-style-name="Visited_20_Internet_20_Link">Úpravy</text:a></text:p>
        </text:list-item>
        <text:list-item>
          <text:p text:style-name="List_20_1_Content"><text:a xlink:type="simple" xlink:href="https://wiki.data-norms.cz/doku.php?id=i2doku-cz:060-sklad:010-skladove-uctovani:010-lbhbuchn00w:30-lbhbuchn103f:start" text:style-name="Internet_20_link" text:visited-style-name="Visited_20_Internet_20_Link">Kusovník</text:a></text:p>
        </text:list-item>
        <text:list-item>
          <text:p text:style-name="List_20_1_Content"><text:a xlink:type="simple" xlink:href="https://wiki.data-norms.cz/doku.php?id=i2doku-cz:060-sklad:010-skladove-uctovani:010-lbhbuchn00w:40-lbhbuchn104f:start" text:style-name="Internet_20_link" text:visited-style-name="Visited_20_Internet_20_Link">Sériové číslo</text:a></text:p>
        </text:list-item>
        <text:list-item>
          <text:p text:style-name="List_20_1_Content_Last"><text:a xlink:type="simple" xlink:href="https://wiki.data-norms.cz/doku.php?id=i2doku-cz:060-sklad:010-skladove-uctovani:010-lbhbuchn00w:50-lbhbuchn105f:start" text:style-name="Internet_20_link" text:visited-style-name="Visited_20_Internet_20_Link">Šarže</text:a></text:p>
        </text:list-item>
      </text:list>
      <text:line-break/>
      <text:p text:style-name="Text_20_body">Stránky v této kategorii:</text:p>
      <text:p text:style-name="Text_20_body">Žádné stránky v této kategorii.</text:p>
      <text:line-break/>
      <text:p text:style-name="Text_20_body">// Strana: /i2lager/lbhbuchn00w // <text:line-break/>
// Strana: /i2lager/lbhbuchn00w/_set_0 // <text:line-break/>
// Strana: /i2lager/lbhbuchn00w/_set_1 // <text:line-break/>
// Strana: /i2lager/lbhbuchn00w/lbhbuchn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18:57</meta:creation-date>
    <dc:creator>Generated</dc:creator>
    <dc:date>2026-08-17T20::18:57</dc:date>
    <dc:language>en-US</dc:language>
    <meta:editing-cycles>1</meta:editing-cycles>
    <meta:editing-duration>PT0S</meta:editing-duration>
    <dc:title>i2doku-cz:060-sklad:010-skladove-uctovani:010-lbhbuchn00w:start</dc:title>
  </office:meta>
</office:document-meta>
</file>