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436bfa6dbef184c73ef328261f77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20-lxwsnaen00w:lxwsnaen101f:start"/><text:bookmark-start text:name="__RefHeading___prehled_1"/><text:bookmark-start text:name="prehled"/>Přehled<text:bookmark-end text:name="__RefHeading___prehled_1"/><text:bookmark-end text:name="prehled"/></text:h>
      <text:p text:style-name="Text_20_body">Na této straně je zobrazen přehled sériových čísel.</text:p>
      <text:p text:style-name="Text_20_body"><draw:frame draw:style-name="media" draw:name="0" text:anchor-type="as-char" draw:z-index="0" svg:width="21.087291666667cm" style:rel-width="100%" svg:height="15.636875cm" style:rel-height="scale"><draw:image xlink:href="Pictures/47436bfa6dbef184c73ef328261f778d.jpg" xlink:type="simple" xlink:show="embed" xlink:actuate="onLoad"/></draw:frame></text:p>
      <text:p text:style-name="Text_20_body">// Strana: /i2lager/lxwsnaen00w/lxwsnaen101f // <text:line-break/>
// Strana: /i2lager/lxwsnae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40</meta:creation-date>
    <dc:creator>Generated</dc:creator>
    <dc:date>2026-08-15T10::14:40</dc:date>
    <dc:language>en-US</dc:language>
    <meta:editing-cycles>1</meta:editing-cycles>
    <meta:editing-duration>PT0S</meta:editing-duration>
    <dc:title>i2doku-cz:060-sklad:010-skladove-uctovani:020-lxwsnaen00w:lxwsnaen101f:start</dc:title>
  </office:meta>
</office:document-meta>
</file>