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e8510d0b9eb9c94c0ecea4bcf36762c.jpg"/>
  <manifest:file-entry manifest:media-type="image/png" manifest:full-path="Pictures/b5e351728a1cec1825fe3fe2d792ced9.png"/>
  <manifest:file-entry manifest:media-type="image/jpeg" manifest:full-path="Pictures/f4e20aae86314ca997e9558a6764ace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60-sklad:010-skladove-uctovani:020-lxwsnaen00w:lxwsnaen102f:start"/><text:bookmark-start text:name="__RefHeading___zmeny_1"/><text:bookmark-start text:name="zmeny"/>Změny<text:bookmark-end text:name="__RefHeading___zmeny_1"/><text:bookmark-end text:name="zmeny"/></text:h>
      <text:p text:style-name="Text_20_body">Na této straně můžeme nahradit nebo změnit sériové číslo.</text:p>
      <text:p text:style-name="Text_20_body"><draw:frame draw:style-name="media" draw:name="0" text:anchor-type="as-char" draw:z-index="0" svg:width="21.087291666667cm" style:rel-width="100%" svg:height="15.636875cm" style:rel-height="scale"><draw:image xlink:href="Pictures/3e8510d0b9eb9c94c0ecea4bcf36762c.jpg" xlink:type="simple" xlink:show="embed" xlink:actuate="onLoad"/></draw:frame></text:p>
      <text:p text:style-name="Text_20_body">Po stisknutí ikony <draw:frame draw:style-name="media" draw:name="1" text:anchor-type="as-char" draw:z-index="1" svg:width="0.635cm" svg:height="0.635cm"><draw:image xlink:href="Pictures/b5e351728a1cec1825fe3fe2d792ced9.png" xlink:type="simple" xlink:show="embed" xlink:actuate="onLoad"/></draw:frame> v hlavní nástrojové liště se nám zobrazí okno pro nahrazení nebo změnu sériového čísla.</text:p>
      <text:p text:style-name="Text_20_body"><draw:frame draw:style-name="media" draw:name="2" text:anchor-type="as-char" draw:z-index="2" svg:width="8.4666666666667cm" style:rel-width="100%" svg:height="5.4504166666667cm" style:rel-height="scale"><draw:image xlink:href="Pictures/f4e20aae86314ca997e9558a6764acea.jpg" xlink:type="simple" xlink:show="embed" xlink:actuate="onLoad"/></draw:frame></text:p>
      <text:p text:style-name="Text_20_body">// Strana: /i2lager/lxwsnaen00w/lxwsnaen102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14:32</meta:creation-date>
    <dc:creator>Generated</dc:creator>
    <dc:date>2026-08-15T10::14:32</dc:date>
    <dc:language>en-US</dc:language>
    <meta:editing-cycles>1</meta:editing-cycles>
    <meta:editing-duration>PT0S</meta:editing-duration>
    <dc:title>i2doku-cz:060-sklad:010-skladove-uctovani:020-lxwsnaen00w:lxwsnaen102f:start</dc:title>
  </office:meta>
</office:document-meta>
</file>