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304b29d85338190c13a6ad8b98876a34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30-lxwchaum00w:lxwchaum101f:start"/><text:bookmark-start text:name="__RefHeading___prideleni_sarze_1"/><text:bookmark-start text:name="prideleni_sarze"/>Přidělení šarže<text:bookmark-end text:name="__RefHeading___prideleni_sarze_1"/><text:bookmark-end text:name="prideleni_sarze"/></text:h>
      <text:p text:style-name="Text_20_body">Na této straně můžeme přidělit ke zboží šarže. Novou šarži ke zboží přiděl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0.928541666667cm" style:rel-width="100%" svg:height="12.038541666667cm" style:rel-height="scale"><draw:image xlink:href="Pictures/304b29d85338190c13a6ad8b98876a34.jpg" xlink:type="simple" xlink:show="embed" xlink:actuate="onLoad"/></draw:frame></text:p>
      <text:p text:style-name="Text_20_body">Zpracování zadaných údajů provedeme pomocí ikony <draw:frame draw:style-name="media" draw:name="2" text:anchor-type="as-char" draw:z-index="2" svg:width="0.635cm" svg:height="0.635cm"><draw:image xlink:href="Pictures/b5e351728a1cec1825fe3fe2d792ced9.png" xlink:type="simple" xlink:show="embed" xlink:actuate="onLoad"/></draw:frame> v hlavní nástrojové liště.</text:p>
      <text:p text:style-name="Text_20_body">Stejný program může být dle nastavení funkcionality systému i pro přidělení a změnu délek.</text:p>
      <text:p text:style-name="Text_20_body">// Strana: /i2lager/lxwchaum00w/lxwchaum101f // <text:line-break/>
// Strana: /i2lager/lxwchaum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01:30</meta:creation-date>
    <dc:creator>Generated</dc:creator>
    <dc:date>2026-08-17T22::01:30</dc:date>
    <dc:language>en-US</dc:language>
    <meta:editing-cycles>1</meta:editing-cycles>
    <meta:editing-duration>PT0S</meta:editing-duration>
    <dc:title>i2doku-cz:060-sklad:010-skladove-uctovani:030-lxwchaum00w:lxwchaum101f:start</dc:title>
  </office:meta>
</office:document-meta>
</file>