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10-skladove-uctovani:030-lxwchaum00w:start"/><text:bookmark-start text:name="__RefHeading___zmena_sarzi_1"/><text:bookmark-start text:name="zmena_sarzi"/>Změna šarží<text:bookmark-end text:name="__RefHeading___zmena_sarzi_1"/><text:bookmark-end text:name="zmena_sarzi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60-sklad:010-skladove-uctovani:030-lxwchaum00w:lxwchaum101f:start" text:style-name="Internet_20_link" text:visited-style-name="Visited_20_Internet_20_Link">Přidělení šarže</text:a></text:p>
        </text:list-item>
      </text:list>
      <text:line-break/>
      <text:p text:style-name="Text_20_body">// Strana: /i2lager/lxwchaum00w // <text:line-break/>
// Strana: /i2lager/lxwchaum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0::50:11</meta:creation-date>
    <dc:creator>Generated</dc:creator>
    <dc:date>2026-08-17T20::50:11</dc:date>
    <dc:language>en-US</dc:language>
    <meta:editing-cycles>1</meta:editing-cycles>
    <meta:editing-duration>PT0S</meta:editing-duration>
    <dc:title>i2doku-cz:060-sklad:010-skladove-uctovani:030-lxwchaum00w:start</dc:title>
  </office:meta>
</office:document-meta>
</file>