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020-_set_2:start"/><text:bookmark-start text:name="__RefHeading___zahlavi_zakazky_1"/><text:bookmark-start text:name="zahlavi_zakazky"/>Záhlaví zakázky<text:bookmark-end text:name="__RefHeading___zahlavi_zakazky_1"/><text:bookmark-end text:name="zahlavi_zakaz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20-_set_2:010-alhaufst210f:start" text:style-name="Internet_20_link" text:visited-style-name="Visited_20_Internet_20_Link">010-alhaufst210f</text:a></text:p>
        </text:list-item>
        <text:list-item>
          <text:p text:style-name="List_20_1_Content"><text:a xlink:type="simple" xlink:href="https://wiki.data-norms.cz/doku.php?id=i2doku-cz:060-sklad:020-zakazky-skladu:010-alhaufst00w:020-_set_2:020-alhaufst213f:start" text:style-name="Internet_20_link" text:visited-style-name="Visited_20_Internet_20_Link">Projekt</text:a></text:p>
        </text:list-item>
        <text:list-item>
          <text:p text:style-name="List_20_1_Content"><text:a xlink:type="simple" xlink:href="https://wiki.data-norms.cz/doku.php?id=i2doku-cz:060-sklad:020-zakazky-skladu:010-alhaufst00w:020-_set_2:030-alhaufst230f:start" text:style-name="Internet_20_link" text:visited-style-name="Visited_20_Internet_20_Link">030-alhaufst230f</text:a></text:p>
        </text:list-item>
        <text:list-item>
          <text:p text:style-name="List_20_1_Content"><text:a xlink:type="simple" xlink:href="https://wiki.data-norms.cz/doku.php?id=i2doku-cz:060-sklad:020-zakazky-skladu:010-alhaufst00w:020-_set_2:040-alhaufst245f:start" text:style-name="Internet_20_link" text:visited-style-name="Visited_20_Internet_20_Link">040-alhaufst245f</text:a></text:p>
        </text:list-item>
        <text:list-item>
          <text:p text:style-name="List_20_1_Content"><text:a xlink:type="simple" xlink:href="https://wiki.data-norms.cz/doku.php?id=i2doku-cz:060-sklad:020-zakazky-skladu:010-alhaufst00w:020-_set_2:050-alhaufst257f:start" text:style-name="Internet_20_link" text:visited-style-name="Visited_20_Internet_20_Link">050-alhaufst257f</text:a></text:p>
        </text:list-item>
        <text:list-item>
          <text:p text:style-name="List_20_1_Content"><text:a xlink:type="simple" xlink:href="https://wiki.data-norms.cz/doku.php?id=i2doku-cz:060-sklad:020-zakazky-skladu:010-alhaufst00w:020-_set_2:060-alhaufst280f:start" text:style-name="Internet_20_link" text:visited-style-name="Visited_20_Internet_20_Link">060-alhaufst280f</text:a></text:p>
        </text:list-item>
        <text:list-item>
          <text:p text:style-name="List_20_1_Content"><text:a xlink:type="simple" xlink:href="https://wiki.data-norms.cz/doku.php?id=i2doku-cz:060-sklad:020-zakazky-skladu:010-alhaufst00w:020-_set_2:070-alhaufst295f:start" text:style-name="Internet_20_link" text:visited-style-name="Visited_20_Internet_20_Link">070-alhaufst295f</text:a></text:p>
        </text:list-item>
        <text:list-item>
          <text:p text:style-name="List_20_1_Content_Last"><text:a xlink:type="simple" xlink:href="https://wiki.data-norms.cz/doku.php?id=i2doku-cz:060-sklad:020-zakazky-skladu:010-alhaufst00w:020-_set_2:080-sxwmerkm000f:start" text:style-name="Internet_20_link" text:visited-style-name="Visited_20_Internet_20_Link">080-sxwmerkm000f</text:a></text:p>
        </text:list-item>
      </text:list>
      <text:line-break/>
      <text:p text:style-name="Text_20_body">// Strana: /i2auf/alhauf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8:13</meta:creation-date>
    <dc:creator>Generated</dc:creator>
    <dc:date>2026-08-17T11::58:13</dc:date>
    <dc:language>en-US</dc:language>
    <meta:editing-cycles>1</meta:editing-cycles>
    <meta:editing-duration>PT0S</meta:editing-duration>
    <dc:title>i2doku-cz:060-sklad:020-zakazky-skladu:010-alhaufst00w:020-_set_2:start</dc:title>
  </office:meta>
</office:document-meta>
</file>