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030-_set_3:start"/><text:bookmark-start text:name="__RefHeading___polozka_zakazky_1"/><text:bookmark-start text:name="polozka_zakazky"/>Položka zakázky<text:bookmark-end text:name="__RefHeading___polozka_zakazky_1"/><text:bookmark-end text:name="polozka_zakaz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30-_set_3:010-alhaufst410f:start" text:style-name="Internet_20_link" text:visited-style-name="Visited_20_Internet_20_Link">010-alhaufst410f</text:a></text:p>
        </text:list-item>
        <text:list-item>
          <text:p text:style-name="List_20_1_Content"><text:a xlink:type="simple" xlink:href="https://wiki.data-norms.cz/doku.php?id=i2doku-cz:060-sklad:020-zakazky-skladu:010-alhaufst00w:030-_set_3:020-alhaufst425f:start" text:style-name="Internet_20_link" text:visited-style-name="Visited_20_Internet_20_Link">020-alhaufst425f</text:a></text:p>
        </text:list-item>
        <text:list-item>
          <text:p text:style-name="List_20_1_Content"><text:a xlink:type="simple" xlink:href="https://wiki.data-norms.cz/doku.php?id=i2doku-cz:060-sklad:020-zakazky-skladu:010-alhaufst00w:030-_set_3:030-alhaufst430f:start" text:style-name="Internet_20_link" text:visited-style-name="Visited_20_Internet_20_Link">030-alhaufst430f</text:a></text:p>
        </text:list-item>
        <text:list-item>
          <text:p text:style-name="List_20_1_Content_Last"><text:a xlink:type="simple" xlink:href="https://wiki.data-norms.cz/doku.php?id=i2doku-cz:060-sklad:020-zakazky-skladu:010-alhaufst00w:030-_set_3:040-alhaufst470f:start" text:style-name="Internet_20_link" text:visited-style-name="Visited_20_Internet_20_Link">040-alhaufst470f</text:a></text:p>
        </text:list-item>
      </text:list>
      <text:line-break/>
      <text:p text:style-name="Text_20_body">// Strana: /i2auf/alhaufst00w/_set_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3:42</meta:creation-date>
    <dc:creator>Generated</dc:creator>
    <dc:date>2026-08-17T07::23:42</dc:date>
    <dc:language>en-US</dc:language>
    <meta:editing-cycles>1</meta:editing-cycles>
    <meta:editing-duration>PT0S</meta:editing-duration>
    <dc:title>i2doku-cz:060-sklad:020-zakazky-skladu:010-alhaufst00w:030-_set_3:start</dc:title>
  </office:meta>
</office:document-meta>
</file>