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30-xplagbuc4050:lxdabest00w:lxdabest102f:start"/><text:bookmark-start text:name="__RefHeading___kriteria_polozky_1"/><text:bookmark-start text:name="kriteria_polozky"/>Kritéria položky<text:bookmark-end text:name="__RefHeading___kriteria_polozky_1"/><text:bookmark-end text:name="kriteria_polozky"/></text:h>
      <text:p text:style-name="Text_20_body">// Strana: /i2lager/lxdabest00w/lxdabe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16</meta:creation-date>
    <dc:creator>Generated</dc:creator>
    <dc:date>2026-08-17T06::32:16</dc:date>
    <dc:language>en-US</dc:language>
    <meta:editing-cycles>1</meta:editing-cycles>
    <meta:editing-duration>PT0S</meta:editing-duration>
    <dc:title>i2doku-cz:060-sklad:020-zakazky-skladu:030-xplagbuc4050:lxdabest00w:lxdabest102f:start</dc:title>
  </office:meta>
</office:document-meta>
</file>