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30-xplagbuc4050:start"/><text:bookmark-start text:name="__RefHeading___vyhodnoceni_1"/><text:bookmark-start text:name="vyhodnoceni"/>Vyhodnocení<text:bookmark-end text:name="__RefHeading___vyhodnoceni_1"/><text:bookmark-end text:name="vyhodnoceni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60-sklad:020-zakazky-skladu:030-xplagbuc4050:lxdabest00w:start" text:style-name="Internet_20_link" text:visited-style-name="Visited_20_Internet_20_Link">Stav zakázky</text:a></text:p>
        </text:list-item>
      </text:list>
      <text:line-break/>
      <text:p text:style-name="Text_20_body">// Strana: /_menu/xplagbuc40/xplagbuc405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21</meta:creation-date>
    <dc:creator>Generated</dc:creator>
    <dc:date>2026-08-15T10::14:21</dc:date>
    <dc:language>en-US</dc:language>
    <meta:editing-cycles>1</meta:editing-cycles>
    <meta:editing-duration>PT0S</meta:editing-duration>
    <dc:title>i2doku-cz:060-sklad:020-zakazky-skladu:030-xplagbuc4050:start</dc:title>
  </office:meta>
</office:document-meta>
</file>