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122fc7bb7b795d2a85c19eb89c2383f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10-ldvbedvs00w:ldvbedvs101f:start"/><text:bookmark-start text:name="__RefHeading___vypocitat_1"/><text:bookmark-start text:name="vypocitat"/>Vypočítat<text:bookmark-end text:name="__RefHeading___vypocitat_1"/><text:bookmark-end text:name="vypocitat"/></text:h>
      <text:p text:style-name="Text_20_body">Na této straně můžeme spustit výpočet prognózy potřeby dle zadaných kritérií, který slouží pro stanovení optimálního množství objednávky.</text:p>
      <text:p text:style-name="Text_20_body"><draw:frame draw:style-name="media" draw:name="0" text:anchor-type="as-char" draw:z-index="0" svg:width="20.531666666667cm" style:rel-width="100%" svg:height="15.795625cm" style:rel-height="scale"><draw:image xlink:href="Pictures/1122fc7bb7b795d2a85c19eb89c2383f.jpg" xlink:type="simple" xlink:show="embed" xlink:actuate="onLoad"/></draw:frame></text:p>
      <text:p text:style-name="Text_20_body">Po zadání kritérií spustíme výpočet stiskem ikony <draw:frame draw:style-name="media" draw:name="1" text:anchor-type="as-char" draw:z-index="1" svg:width="0.635cm" svg:height="0.635cm"><draw:image xlink:href="Pictures/b5e351728a1cec1825fe3fe2d792ced9.png" xlink:type="simple" xlink:show="embed" xlink:actuate="onLoad"/></draw:frame> v hlavní nástrojové liště.</text:p>
      <text:p text:style-name="Text_20_body">// Strana: /i2lager/ldvbedvs00w/ldvbedvs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7:08</meta:creation-date>
    <dc:creator>Generated</dc:creator>
    <dc:date>2026-08-17T08::47:08</dc:date>
    <dc:language>en-US</dc:language>
    <meta:editing-cycles>1</meta:editing-cycles>
    <meta:editing-duration>PT0S</meta:editing-duration>
    <dc:title>i2doku-cz:060-sklad:030-dispozice-skladu:010-ldvbedvs00w:ldvbedvs101f:start</dc:title>
  </office:meta>
</office:document-meta>
</file>