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98318bc2f9173212054f5d42354e5e15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60-sklad:030-dispozice-skladu:020-lddbestp00p:start"/><text:bookmark-start text:name="__RefHeading___stanoveni_objednaci_hladiny_1"/><text:bookmark-start text:name="stanoveni_objednaci_hladiny"/>Stanovení objednací hladiny<text:bookmark-end text:name="__RefHeading___stanoveni_objednaci_hladiny_1"/><text:bookmark-end text:name="stanoveni_objednaci_hladiny"/></text:h>
      <text:p text:style-name="Text_20_body">Zde můžeme spustit výpočet stanovení objednací hladiny zboží podle zadaných kritérií.</text:p>
      <text:p text:style-name="Text_20_body"><draw:frame draw:style-name="media" draw:name="0" text:anchor-type="as-char" draw:z-index="0" svg:width="18.917708333333cm" style:rel-width="100%" svg:height="11.959166666667cm" style:rel-height="scale"><draw:image xlink:href="Pictures/98318bc2f9173212054f5d42354e5e15.jpg" xlink:type="simple" xlink:show="embed" xlink:actuate="onLoad"/></draw:frame></text:p>
      <text:p text:style-name="Text_20_body">// Strana: /i2lager/lddbestp00p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07::11:44</meta:creation-date>
    <dc:creator>Generated</dc:creator>
    <dc:date>2026-08-17T07::11:44</dc:date>
    <dc:language>en-US</dc:language>
    <meta:editing-cycles>1</meta:editing-cycles>
    <meta:editing-duration>PT0S</meta:editing-duration>
    <dc:title>i2doku-cz:060-sklad:030-dispozice-skladu:020-lddbestp00p:start</dc:title>
  </office:meta>
</office:document-meta>
</file>