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30-dispozice-skladu:040-ldwbesv200w:010-_set_1:start"/><text:bookmark-start text:name="__RefHeading___prehled_polozek_1"/><text:bookmark-start text:name="prehled_polozek"/>Přehled položek<text:bookmark-end text:name="__RefHeading___prehled_polozek_1"/><text:bookmark-end text:name="prehled_polozek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30-dispozice-skladu:040-ldwbesv200w:010-_set_1:010-ldwbv2ps101f:start" text:style-name="Internet_20_link" text:visited-style-name="Visited_20_Internet_20_Link">Množství</text:a></text:p>
        </text:list-item>
        <text:list-item>
          <text:p text:style-name="List_20_1_Content"><text:a xlink:type="simple" xlink:href="https://wiki.data-norms.cz/doku.php?id=i2doku-cz:060-sklad:030-dispozice-skladu:040-ldwbesv200w:010-_set_1:020-ldwbv2ps102f:start" text:style-name="Internet_20_link" text:visited-style-name="Visited_20_Internet_20_Link">Následné aktivity</text:a></text:p>
        </text:list-item>
        <text:list-item>
          <text:p text:style-name="List_20_1_Content"><text:a xlink:type="simple" xlink:href="https://wiki.data-norms.cz/doku.php?id=i2doku-cz:060-sklad:030-dispozice-skladu:040-ldwbesv200w:010-_set_1:030-ldwbv2ps103f:start" text:style-name="Internet_20_link" text:visited-style-name="Visited_20_Internet_20_Link">Zboží/dodavatel</text:a></text:p>
        </text:list-item>
        <text:list-item>
          <text:p text:style-name="List_20_1_Content"><text:a xlink:type="simple" xlink:href="https://wiki.data-norms.cz/doku.php?id=i2doku-cz:060-sklad:030-dispozice-skladu:040-ldwbesv200w:010-_set_1:040-ldwbv2ps106f:start" text:style-name="Internet_20_link" text:visited-style-name="Visited_20_Internet_20_Link">Návrh</text:a></text:p>
        </text:list-item>
        <text:list-item>
          <text:p text:style-name="List_20_1_Content"><text:a xlink:type="simple" xlink:href="https://wiki.data-norms.cz/doku.php?id=i2doku-cz:060-sklad:030-dispozice-skladu:040-ldwbesv200w:010-_set_1:050-ldwbv2ps104f:start" text:style-name="Internet_20_link" text:visited-style-name="Visited_20_Internet_20_Link">Ceny</text:a></text:p>
        </text:list-item>
        <text:list-item>
          <text:p text:style-name="List_20_1_Content"><text:a xlink:type="simple" xlink:href="https://wiki.data-norms.cz/doku.php?id=i2doku-cz:060-sklad:030-dispozice-skladu:040-ldwbesv200w:010-_set_1:060-ldwbv2ps105f:start" text:style-name="Internet_20_link" text:visited-style-name="Visited_20_Internet_20_Link">Slevy/Předpisy</text:a></text:p>
        </text:list-item>
        <text:list-item>
          <text:p text:style-name="List_20_1_Content"><text:a xlink:type="simple" xlink:href="https://wiki.data-norms.cz/doku.php?id=i2doku-cz:060-sklad:030-dispozice-skladu:040-ldwbesv200w:010-_set_1:070-ldwbv2ps107f:start" text:style-name="Internet_20_link" text:visited-style-name="Visited_20_Internet_20_Link">Ruční výběr</text:a></text:p>
        </text:list-item>
        <text:list-item>
          <text:p text:style-name="List_20_1_Content_Last"><text:a xlink:type="simple" xlink:href="https://wiki.data-norms.cz/doku.php?id=i2doku-cz:060-sklad:030-dispozice-skladu:040-ldwbesv200w:010-_set_1:080-ldwbv2ps108f:start" text:style-name="Internet_20_link" text:visited-style-name="Visited_20_Internet_20_Link">Připravené</text:a></text:p>
        </text:list-item>
      </text:list>
      <text:line-break/>
      <text:p text:style-name="Text_20_body">// Strana: /i2lager/ldwbesv2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09</meta:creation-date>
    <dc:creator>Generated</dc:creator>
    <dc:date>2026-08-15T10::13:09</dc:date>
    <dc:language>en-US</dc:language>
    <meta:editing-cycles>1</meta:editing-cycles>
    <meta:editing-duration>PT0S</meta:editing-duration>
    <dc:title>i2doku-cz:060-sklad:030-dispozice-skladu:040-ldwbesv200w:010-_set_1:start</dc:title>
  </office:meta>
</office:document-meta>
</file>