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bd37385d85e5f5e408ad0c41baf770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60-sklad:030-dispozice-skladu:050-ldvbesan00p:start"/><text:bookmark-start text:name="__RefHeading___vytvorit_objednavku_z_navrhu_objednavky_ii_1"/><text:bookmark-start text:name="vytvorit_objednavku_z_navrhu_objednavky_ii"/>Vytvořit objednávku z Návrhu objednávky II<text:bookmark-end text:name="__RefHeading___vytvorit_objednavku_z_navrhu_objednavky_ii_1"/><text:bookmark-end text:name="vytvorit_objednavku_z_navrhu_objednavky_ii"/></text:h>
      <text:p text:style-name="Text_20_body"><draw:frame draw:style-name="media" draw:name="0" text:anchor-type="as-char" draw:z-index="0" svg:width="19.314583333333cm" style:rel-width="100%" svg:height="6.6145833333333cm" style:rel-height="scale"><draw:image xlink:href="Pictures/bbd37385d85e5f5e408ad0c41baf770a.jpg" xlink:type="simple" xlink:show="embed" xlink:actuate="onLoad"/></draw:frame></text:p>
      <text:p text:style-name="Text_20_body">// Strana: /i2lager/ldvbesan00p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7::59:21</meta:creation-date>
    <dc:creator>Generated</dc:creator>
    <dc:date>2026-08-17T07::59:21</dc:date>
    <dc:language>en-US</dc:language>
    <meta:editing-cycles>1</meta:editing-cycles>
    <meta:editing-duration>PT0S</meta:editing-duration>
    <dc:title>i2doku-cz:060-sklad:030-dispozice-skladu:050-ldvbesan00p:start</dc:title>
  </office:meta>
</office:document-meta>
</file>