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20120a06034dc897550cf0e7a4c1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60-sklad:040-inventura:010-inventura:020-liwinven102f:start"/><text:bookmark-start text:name="__RefHeading___upravy_1"/><text:bookmark-start text:name="upravy"/>Úpravy<text:bookmark-end text:name="__RefHeading___upravy_1"/><text:bookmark-end text:name="upravy"/></text:h>
      <text:p text:style-name="Text_20_body">Na této straně zvolíme rozsah inventury dle výběrových kritérií.</text:p>
      <text:p text:style-name="Text_20_body"><draw:frame draw:style-name="media" draw:name="0" text:anchor-type="as-char" draw:z-index="0" svg:width="21.087291666667cm" style:rel-width="100%" svg:height="15.927916666667cm" style:rel-height="scale"><draw:image xlink:href="Pictures/be20120a06034dc897550cf0e7a4c1df.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Od skupiny zboží/Do skupiny zboží </text:p>
          </table:table-cell>
          <table:table-cell office:value-type="string" table:style-name="tablecell">
            <text:p text:style-name="tablealignleft"> Vymezení rozsahu inventury podle skupin zboží. </text:p>
          </table:table-cell>
        </table:table-row>
        <table:table-row>
          <table:table-cell office:value-type="string" table:style-name="tablecell">
            <text:p text:style-name="tablealignleft"> Od zboží/Do zboží </text:p>
          </table:table-cell>
          <table:table-cell office:value-type="string" table:style-name="tablecell">
            <text:p text:style-name="tablealignleft"> Výběr rozsahu inventury pro konkrétní zboží. </text:p>
          </table:table-cell>
        </table:table-row>
        <table:table-row>
          <table:table-cell office:value-type="string" table:style-name="tablecell">
            <text:p text:style-name="tablealignleft"> Od typu zboží/Do typu zboží </text:p>
          </table:table-cell>
          <table:table-cell office:value-type="string" table:style-name="tablecell">
            <text:p text:style-name="tablealignleft"> Výběr rozsahu inventury podle typů zboží (např. jen skladované zboží). </text:p>
          </table:table-cell>
        </table:table-row>
        <table:table-row>
          <table:table-cell office:value-type="string" table:style-name="tablecell">
            <text:p text:style-name="tablealignleft"> Od skladu/Do skladu </text:p>
          </table:table-cell>
          <table:table-cell office:value-type="string" table:style-name="tablecell">
            <text:p text:style-name="tablealignleft"> Výběr rozsahu skladů, na kterých bude inventura probíhat. </text:p>
          </table:table-cell>
        </table:table-row>
        <table:table-row>
          <table:table-cell office:value-type="string" table:style-name="tablecell">
            <text:p text:style-name="tablealignleft"> Od skladového místa/Do skladového místa </text:p>
          </table:table-cell>
          <table:table-cell office:value-type="string" table:style-name="tablecell">
            <text:p text:style-name="tablealignleft"> Výběr rozsahu skladových míst, na kterých bude inventura prováděna (skladovým místem se rozumí vnitřní detailnější členění skladu). </text:p>
          </table:table-cell>
        </table:table-row>
        <table:table-row>
          <table:table-cell office:value-type="string" table:style-name="tablecell">
            <text:p text:style-name="tablealignleft"> Od druhu dispozic/Do druhu dispozic </text:p>
          </table:table-cell>
          <table:table-cell office:value-type="string" table:style-name="tablecell">
            <text:p text:style-name="tablealignleft"> Výběr rozsahu inventury podle druhu dispozic, což jsou konstrukce výpočtu pro optimalizaci skladových zásob. </text:p>
          </table:table-cell>
        </table:table-row>
        <table:table-row>
          <table:table-cell office:value-type="string" table:style-name="tablecell">
            <text:p text:style-name="tablealignleft"> Od dodavatele/Do dodavatele </text:p>
          </table:table-cell>
          <table:table-cell office:value-type="string" table:style-name="tablecell">
            <text:p text:style-name="tablealignleft"> Vymezení rozsahu inventury z pohledu nákupu zboží od dodavatele (původu položky zboží na skladě). </text:p>
          </table:table-cell>
        </table:table-row>
        <table:table-row>
          <table:table-cell office:value-type="string" table:style-name="tablecell">
            <text:p text:style-name="tablealignleft"> Poslední inventura ⇐ </text:p>
          </table:table-cell>
          <table:table-cell office:value-type="string" table:style-name="tablecell">
            <text:p text:style-name="tablealignleft"> V inventuře bude uvedeno pouze zboží, jehož poslední inventura je před uvedeným datem. Nabízí se aktuální datum, kdy se rozhodneme připravit si inventuru. Pokud zadáme datum dřívější, může se stát, že nám „vypadne“ zboží, které bylo předmětem inventury později (tj. například chystám inventuru 14.6., ale zadám datum poslední inventury 15.5. a „vypadne“ mi zboží, u něhož inventura proběhla 25.5.). </text:p>
          </table:table-cell>
        </table:table-row>
        <table:table-row>
          <table:table-cell office:value-type="string" table:style-name="tablecell">
            <text:p text:style-name="tablealignleft"> S nulovým stavem </text:p>
          </table:table-cell>
          <table:table-cell office:value-type="string" table:style-name="tablecell">
            <text:p text:style-name="tablealignleft"> Volba, zda má být inventurní soupis tištěn bez stavu zásob a osoba pověřená prováděním inventury nezná stav na skladě, který by zde měl být (zaškrtávací tlačítko je aktivní). Pokud zašrktávací tlačítko není aktivní bude vytištěn inventurní soupis s touto informací. </text:p>
          </table:table-cell>
        </table:table-row>
        <table:table-row>
          <table:table-cell office:value-type="string" table:style-name="tablecell">
            <text:p text:style-name="tablealignleft"> Třídění </text:p>
          </table:table-cell>
          <table:table-cell office:value-type="string" table:style-name="tablecell">
            <text:p text:style-name="tablealignleft"> Volba třídění v inventurním soupisu (jak budou informace řazeny). </text:p>
          </table:table-cell>
        </table:table-row>
        <table:table-row>
          <table:table-cell office:value-type="string" table:style-name="tablecell">
            <text:p text:style-name="tablealignleft"> Datum počítání </text:p>
          </table:table-cell>
          <table:table-cell office:value-type="string" table:style-name="tablecell">
            <text:p text:style-name="tablealignleft"> Datum inventury. Systém nabízí datum, které je odvozeno od aktuálního data + 1 den. Je možné přepsat na libovolný datum, který následuje po aktuálním datu. Nelze zadat datum již uplynulé. </text:p>
          </table:table-cell>
        </table:table-row>
        <table:table-row>
          <table:table-cell office:value-type="string" table:style-name="tablecell">
            <text:p text:style-name="tablealignleft"> Od času počítání/Do času počítání </text:p>
          </table:table-cell>
          <table:table-cell office:value-type="string" table:style-name="tablecell">
            <text:p text:style-name="tablealignleft"> Rozsah času, po který bude inventura probíhat. <text:line-break/>Datum počítání a čas počítání jsou důležité pro propočet „stop stavu“ zboží pro inventuru. Například připravím si inventuru pro datum 15.6. (pozor, musím si připravit nejpozději 14.6.!!!), od 8:00 hodin. Systém si spočítá v době přípravy inventury stav zásob, který se aktualizuje až do 15.6., 8:00 hodin. Poté se zboží přepočítá na skladě a nesmí se provádět příjmy a výdeje na skladě během počítání skutečného stavu!!! Po realizaci vlastního počítání se může pokračovat ve výdejích a příjmech na sklad. Vlastní zaznamenání zjištěného skutečného stavu může probíhat ještě později. </text:p>
          </table:table-cell>
        </table:table-row>
        <table:table-row>
          <table:table-cell office:value-type="string" table:style-name="tablecell">
            <text:p text:style-name="tablealignleft"> Poznámka </text:p>
          </table:table-cell>
          <table:table-cell office:value-type="string" table:style-name="tablecell">
            <text:p text:style-name="tablealignleft"> Volná poznámka, rozsah 30 alfanumerických znaků. </text:p>
          </table:table-cell>
        </table:table-row>
      </table:table>
      <text:p text:style-name="Text_20_body">// Strana: /i2lager/liwinven00w/liwinven102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7::40:26</meta:creation-date>
    <dc:creator>Generated</dc:creator>
    <dc:date>2026-08-18T07::40:26</dc:date>
    <dc:language>en-US</dc:language>
    <meta:editing-cycles>1</meta:editing-cycles>
    <meta:editing-duration>PT0S</meta:editing-duration>
    <dc:title>i2doku-cz:060-sklad:040-inventura:010-inventura:020-liwinven102f:start</dc:title>
  </office:meta>
</office:document-meta>
</file>