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a2199ecedce85dc898c9b447e958e95.png"/>
  <manifest:file-entry manifest:media-type="image/png" manifest:full-path="Pictures/7e776a259a1ef83c8047ef7926b3ed58.png"/>
  <manifest:file-entry manifest:media-type="image/png" manifest:full-path="Pictures/9ba42239625012cdec3741f35bf900c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40-inventura:010-inventura:025-ctecky:start"/><text:bookmark-start text:name="__RefHeading___zpracovani_inventury_pomoci_online_ctecky_1"/><text:bookmark-start text:name="zpracovani_inventury_pomoci_online_ctecky"/>Zpracování inventury pomocí online čtečky<text:bookmark-end text:name="__RefHeading___zpracovani_inventury_pomoci_online_ctecky_1"/><text:bookmark-end text:name="zpracovani_inventury_pomoci_online_ctecky"/></text:h>
      <text:p text:style-name="Text_20_body">Pokud se pro inventuru používají online čtečky (datové terminály), inventura může být pouze v
rámci jediného skladu, nesmí obsahovat více skladů. Po tisku sčítacího listu je třeba inventuru
připravit ikonou dle obrázku:</text:p>
      <text:p text:style-name="Text_20_body"><draw:frame draw:style-name="media" draw:name="0" text:anchor-type="as-char" draw:z-index="0" svg:width="17.118541666667cm" style:rel-width="100%" svg:height="11.985625cm" style:rel-height="scale"><draw:image xlink:href="Pictures/ba2199ecedce85dc898c9b447e958e95.png" xlink:type="simple" xlink:show="embed" xlink:actuate="onLoad"/></draw:frame></text:p>
      <text:p text:style-name="Text_20_body">Před přípravou inventury pro online čtečku je možné položky do inventury přidat, pak už ne.
Dál se s inventurou v i/2 vůbec nepracuje, nesmí se přidat zboží ani hlásit zpět. Pracuje se
pomocí online čtečky.</text:p>
      <text:p text:style-name="Text_20_body">Úloha: Údržba skladu &gt; Inventura</text:p>
      <text:h text:style-name="Heading_20_3" text:outline-level="3"><text:bookmark-start text:name="__RefHeading___prehled_inventur_2"/><text:bookmark-start text:name="prehled_inventur"/>Přehled inventur<text:bookmark-end text:name="__RefHeading___prehled_inventur_2"/><text:bookmark-end text:name="prehled_inventur"/></text:h>
      <text:p text:style-name="Text_20_body"><draw:frame draw:style-name="media" draw:name="1" text:anchor-type="as-char" draw:z-index="1" svg:width="16.324791666667cm" svg:height="5.9002083333333cm"><draw:image xlink:href="Pictures/7e776a259a1ef83c8047ef7926b3ed58.png" xlink:type="simple" xlink:show="embed" xlink:actuate="onLoad"/></draw:frame></text:p>
      <text:p text:style-name="Text_20_body">Na první obrazovce jsou vidět inventury, které jsou v průběhu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Č.In </text:p>
          </table:table-cell>
          <table:table-cell office:value-type="string" table:style-name="tablecell">
            <text:p text:style-name="tablealignleft"> číslo inventury</text:p>
          </table:table-cell>
        </table:table-row>
        <table:table-row>
          <table:table-cell office:value-type="string" table:style-name="tablecell">
            <text:p text:style-name="tablealignleft">Nz </text:p>
          </table:table-cell>
          <table:table-cell office:value-type="string" table:style-name="tablecell">
            <text:p text:style-name="tablealignleft"> nepoužívá se</text:p>
          </table:table-cell>
        </table:table-row>
        <table:table-row>
          <table:table-cell office:value-type="string" table:style-name="tablecell">
            <text:p text:style-name="tablealignleft">Skl </text:p>
          </table:table-cell>
          <table:table-cell office:value-type="string" table:style-name="tablecell">
            <text:p text:style-name="tablealignleft"> číslo skladu kde se inventura provádí.</text:p>
          </table:table-cell>
        </table:table-row>
        <table:table-row>
          <table:table-cell office:value-type="string" table:style-name="tablecell">
            <text:p text:style-name="tablealignleft">St </text:p>
          </table:table-cell>
          <table:table-cell office:value-type="string" table:style-name="tablecell">
            <text:p text:style-name="tablealignleft"> inventura od regálu (pozor, název regálu se nevejde)</text:p>
          </table:table-cell>
        </table:table-row>
        <table:table-row>
          <table:table-cell office:value-type="string" table:style-name="tablecell">
            <text:p text:style-name="tablealignleft">Ko </text:p>
          </table:table-cell>
          <table:table-cell office:value-type="string" table:style-name="tablecell">
            <text:p text:style-name="tablealignleft"> inventura do regálu (pozor, název regálu se nevejde)</text:p>
          </table:table-cell>
        </table:table-row>
        <table:table-row>
          <table:table-cell office:value-type="string" table:style-name="tablecell">
            <text:p text:style-name="tablealignleft">Ote. </text:p>
          </table:table-cell>
          <table:table-cell office:value-type="string" table:style-name="tablecell">
            <text:p text:style-name="tablealignleft"> počet položek, které nebyly hlášeny zpět</text:p>
          </table:table-cell>
        </table:table-row>
        <table:table-row>
          <table:table-cell office:value-type="string" table:style-name="tablecell">
            <text:p text:style-name="tablealignleft">Další </text:p>
          </table:table-cell>
          <table:table-cell office:value-type="string" table:style-name="tablecell">
            <text:p text:style-name="tablealignleft"> následující regál, který se má inventarizovat.</text:p>
          </table:table-cell>
        </table:table-row>
      </table:table>
      <text:p text:style-name="Text_20_body">Klávesou Enter si zvolím, kterou inventuru chci počítat.</text:p>
      <text:h text:style-name="Heading_20_3" text:outline-level="3"><text:bookmark-start text:name="__RefHeading___dotaz_na_inventuru_3"/><text:bookmark-start text:name="dotaz_na_inventuru"/>Dotaz na inventuru<text:bookmark-end text:name="__RefHeading___dotaz_na_inventuru_3"/><text:bookmark-end text:name="dotaz_na_inventuru"/></text:h>
      <text:p text:style-name="Text_20_body">Zde se ukazují rozpracované inventurní dávky regálů.
Každou dávku může provádět jiný skladník.
Program ukazuje, kolik zboží má která dávka ještě počítat.</text:p>
      <text:h text:style-name="Heading_20_3" text:outline-level="3"><text:bookmark-start text:name="__RefHeading___start_hlaseni_4"/><text:bookmark-start text:name="start_hlaseni"/>Start hlášení<text:bookmark-end text:name="__RefHeading___start_hlaseni_4"/><text:bookmark-end text:name="start_hlaseni"/></text:h>
      <text:p text:style-name="Text_20_body">zadám, jaký regál budu počítat</text:p>
      <text:h text:style-name="Heading_20_3" text:outline-level="3"><text:bookmark-start text:name="__RefHeading___hlaseni_zpet_5"/><text:bookmark-start text:name="hlaseni_zpet"/>Hlášení zpět<text:bookmark-end text:name="__RefHeading___hlaseni_zpet_5"/><text:bookmark-end text:name="hlaseni_zpet"/></text:h>
      <text:p text:style-name="Text_20_body">potvrdím regál jaký počítám a načtu čárovým kódem zboží, buď hledám to, co mi program nabízí, nebo načtu jiné zboží.
Pokud zboží má šarži, program jde na okno pro zadání šarže. <text:line-break/>
klávesou „f1 Konec“ se potvrdí.<text:line-break/>
klávesou „f4 Přeruš“ se smaže zadání. <text:line-break/>
klávesou „f3 Prázd.“ se hlásí zpět 0 ks. Pro použití této funkce ale musí být vyplněný aktuální regál. Přijde dotaz na potvrzení.</text:p>
      <text:p text:style-name="Text_20_body">okno pro zadání šarže: zadá se šarže na zboží a množství. <text:line-break/>
klávesou f2 se může zobrazit dostupné šarže a množství a vybrat se seznamu.</text:p>
      <text:p text:style-name="Text_20_body">při hlášení zpět čtečka ukazuje: <text:line-break/>
Celkem 12 <text:line-break/>
Počitá. 0 <text:line-break/>
Rozdíl -12 <text:line-break/>
Pokud ale zatím nebylo hlášeno zpět je rozdíl v skutečnosti 0.</text:p>
      <text:p text:style-name="Text_20_body"><draw:frame draw:style-name="media" draw:name="2" text:anchor-type="as-char" draw:z-index="2" svg:width="5.5297916666667cm" style:rel-width="100%" svg:height="5.9002083333333cm" style:rel-height="scale"><draw:image xlink:href="Pictures/9ba42239625012cdec3741f35bf900cd.png" xlink:type="simple" xlink:show="embed" xlink:actuate="onLoad"/></draw:frame></text:p>
      <text:p text:style-name="Text_20_body">Inventura se pak uzavře v i/2. Množství se nesmí v i/2 hlásit zpět ani přidat, upravit položky,
pouze přes online čtečk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14:05</meta:creation-date>
    <dc:creator>Generated</dc:creator>
    <dc:date>2026-08-17T11::14:05</dc:date>
    <dc:language>en-US</dc:language>
    <meta:editing-cycles>1</meta:editing-cycles>
    <meta:editing-duration>PT0S</meta:editing-duration>
    <dc:title>i2doku-cz:060-sklad:040-inventura:010-inventura:025-ctecky:start</dc:title>
  </office:meta>
</office:document-meta>
</file>