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e351728a1cec1825fe3fe2d792ced9.png"/>
  <manifest:file-entry manifest:media-type="image/png" manifest:full-path="Pictures/17253b37dd4275162e1be127940ea53a.png"/>
  <manifest:file-entry manifest:media-type="image/jpeg" manifest:full-path="Pictures/1f0986e14980afc58a4ae049dd98ac56.jpg"/>
  <manifest:file-entry manifest:media-type="image/jpeg" manifest:full-path="Pictures/2233fbad0ae2fca0323d4397b6c02fe8.jpg"/>
  <manifest:file-entry manifest:media-type="image/png" manifest:full-path="Pictures/d92b375ae7d4bde7753cc2e8e7c64f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40-inventura:010-inventura:030-liwinven103f:start"/><text:bookmark-start text:name="__RefHeading___pridani_dalsiho_zbozi_do_inventury_1"/><text:bookmark-start text:name="pridani_dalsiho_zbozi_do_inventury"/>Přidání dalšího zboží do inventury<text:bookmark-end text:name="__RefHeading___pridani_dalsiho_zbozi_do_inventury_1"/><text:bookmark-end text:name="pridani_dalsiho_zbozi_do_inventury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V případě zpracování přes online čtečky je třeba zboží přidat přes čtečku.</text:p></table:table-cell></table:table-row></table:table></draw:text-box></draw:frame></text:p>
      <text:p text:style-name="Text_20_body">Na této straně je možné přidat zboží do inventury, dle zadných výběrových kritérií.</text:p>
      <text:p text:style-name="Text_20_body">Máme dva způsoby, jak položky přidat.</text:p>
      <text:p text:style-name="Text_20_body">1. Vyplněním výběrových kritérií (význam je podrobně popsán na straně Úpravy) ve střední části okna (na obrázku modře ohraničeno) a stiskem klávesy F2 nebo ikony pro zpracování v hlavní nástrojové liště <draw:frame draw:style-name="media" draw:name="0" text:anchor-type="as-char" draw:z-index="0" svg:width="0.635cm" svg:height="0.635cm"><draw:image xlink:href="Pictures/b5e351728a1cec1825fe3fe2d792ced9.png" xlink:type="simple" xlink:show="embed" xlink:actuate="onLoad"/></draw:frame>. Budou přidány všechny položky, které odpovídají zadání.</text:p>
      <text:p text:style-name="Text_20_body"><draw:frame draw:style-name="media" draw:name="1" text:anchor-type="as-char" draw:z-index="1" svg:width="21.034375cm" style:rel-width="100%" svg:height="15.954375cm" style:rel-height="scale"><draw:image xlink:href="Pictures/17253b37dd4275162e1be127940ea53a.png" xlink:type="simple" xlink:show="embed" xlink:actuate="onLoad"/></draw:frame></text:p>
      <text:p text:style-name="Text_20_body">2. Jednotlivé položky přidáme tím, že kurzor máme v tabulce „Zboží přidat jednotlivě“ v dolní části okna. Stiskem ikony <draw:frame draw:style-name="media" draw:name="2" text:anchor-type="as-char" draw:z-index="2" svg:width="0.635cm" svg:height="0.635cm"><draw:image xlink:href="Pictures/1f0986e14980afc58a4ae049dd98ac56.jpg" xlink:type="simple" xlink:show="embed" xlink:actuate="onLoad"/></draw:frame> v hlavní nástrojové liště nebo kláves Ctrl+N zaktivníme pole pro výběr položky zboží uvedené vpravo vedle tabulky. Nabídku vyvoláme klávesou F11 nebo stiskem myši na symbol čtverečku s tečkami u pole (je třeba mít správně vyplněná výběrová kritéria). Přidané zboží uložíme pomocí ikony <draw:frame draw:style-name="media" draw:name="3" text:anchor-type="as-char" draw:z-index="3" svg:width="0.635cm" svg:height="0.635cm"><draw:image xlink:href="Pictures/2233fbad0ae2fca0323d4397b6c02fe8.jpg" xlink:type="simple" xlink:show="embed" xlink:actuate="onLoad"/></draw:frame> v hlavní nástrojové liště nebo stiskem kláves Ctrl+S. </text:p>
      <text:p text:style-name="Text_20_body"><draw:frame draw:style-name="media" draw:name="4" text:anchor-type="as-char" draw:z-index="4" svg:width="21.034375cm" style:rel-width="100%" svg:height="15.954375cm" style:rel-height="scale"><draw:image xlink:href="Pictures/d92b375ae7d4bde7753cc2e8e7c64f70.png" xlink:type="simple" xlink:show="embed" xlink:actuate="onLoad"/></draw:frame></text:p>
      <text:p text:style-name="Text_20_body">Po této akci se dostaneme zpět na stránku Úpravy, odkud <text:span text:style-name="Strong_20_Emphasis">tiskneme inventurní soupis</text:span>.</text:p>
      <text:p text:style-name="Text_20_body">Po uložení zboží, které bylo nalezeno na skladě navíc, stiskneme klávesu „F2“ nebo ikonu pro
zpracování v hlavní nástrojové liště Touto akcí se přidávané zboží dostane na stránku „Hlášení
skutečného stavu“ se stavem „0“ (nevytištěno) a s nulovým množstvím. Po zadání množství se
stav změní na „2“ (nahlášeno) a zpracování může probíhat standardním způsobem.</text:p>
      <text:p text:style-name="Text_20_body">// Strana: /i2lager/liwinven00w/liwinven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5::11:47</meta:creation-date>
    <dc:creator>Generated</dc:creator>
    <dc:date>2026-08-18T05::11:47</dc:date>
    <dc:language>en-US</dc:language>
    <meta:editing-cycles>1</meta:editing-cycles>
    <meta:editing-duration>PT0S</meta:editing-duration>
    <dc:title>i2doku-cz:060-sklad:040-inventura:010-inventura:030-liwinven103f:start</dc:title>
  </office:meta>
</office:document-meta>
</file>