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191395c0c15559a1ae6cf025732603.png"/>
  <manifest:file-entry manifest:media-type="image/png" manifest:full-path="Pictures/ffea21cd69e9f6820a192342b87dc1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10-inventura:040-liwinven104f:start"/><text:bookmark-start text:name="__RefHeading___hlaseni_skutecneho_stavu_1"/><text:bookmark-start text:name="hlaseni_skutecneho_stavu"/>Hlášení skutečného stavu<text:bookmark-end text:name="__RefHeading___hlaseni_skutecneho_stavu_1"/><text:bookmark-end text:name="hlaseni_skutecneho_stav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 případě zpracování přes online čtečky je třeba stav zboží hlásit přes čtečku.</text:p></table:table-cell></table:table-row></table:table></draw:text-box></draw:frame></text:p>
      <text:p text:style-name="Text_20_body">Po přístupu na stránku se objeví úvodní dialog:</text:p>
      <text:p text:style-name="Text_20_body"><draw:frame draw:style-name="media" draw:name="0" text:anchor-type="as-char" draw:z-index="0" svg:width="9.7895833333333cm" style:rel-width="100%" svg:height="11.191875cm" style:rel-height="scale"><draw:image xlink:href="Pictures/9b191395c0c15559a1ae6cf025732603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Sklad pro záznam stavu položek. </text:p>
          </table:table-cell>
        </table:table-row>
        <table:table-row>
          <table:table-cell office:value-type="string" table:style-name="tablecell">
            <text:p text:style-name="tablealignleft"> Výběr Všechno / Otevřeno </text:p>
          </table:table-cell>
          <table:table-cell office:value-type="string" table:style-name="tablecell">
            <text:p text:style-name="tablealignleft"> Zda chceme vešchno zboží z inventury a skladu, nebo jen to, kde skutečný stav nebyl ještě zaznamenán (volba „Otevřeno“). </text:p>
          </table:table-cell>
        </table:table-row>
        <table:table-row>
          <table:table-cell office:value-type="string" table:style-name="tablecell">
            <text:p text:style-name="tablealignleft"> Datum inventury </text:p>
          </table:table-cell>
          <table:table-cell office:value-type="string" table:style-name="tablecell">
            <text:p text:style-name="tablealignleft"> Datum, kdy inventura skutečně proběhla. Datum se přenese na inventurní skladový pohyb, který inventura vytvoří (inventurní přebytek, manko).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Konkrétní zboží, pokud chceme provést záznam jen u jednoho zboží. </text:p>
          </table:table-cell>
        </table:table-row>
        <table:table-row>
          <table:table-cell office:value-type="string" table:style-name="tablecell">
            <text:p text:style-name="tablealignleft"> Stav zaúčtovat ve  Skladové jednotce  / Prodejní jednotce </text:p>
          </table:table-cell>
          <table:table-cell office:value-type="string" table:style-name="tablecell">
            <text:p text:style-name="tablealignleft"> Můžeme rozlišovat, zda zboží počítáme v jednotkách, ve kterých zboží skladuje nebo prodává. </text:p>
          </table:table-cell>
        </table:table-row>
      </table:table>
      <text:p text:style-name="Text_20_body">Po potvrzení úvodního dialogu se otevře okno pro vlastní zaznamenávání údajů. Jsou zde
informace o čísle zboží, názvu, skladu, kolik by mělo být na skladě (sloupeček Sklad má být), kolik je skutečnost a systém vypočítá rozdíl – ve sloupci Rozdíl skladu.<text:line-break/>
Sloupeček „Prodej má být“ je vyplněn, pokud se u zboží liší měrná jednotka skladu a prodeje.</text:p>
      <text:p text:style-name="Text_20_body">Na této straně se zadává zjištěný skutečný stav inventarizovaného zboží (zapsaný odpovědnou osobou do inventurního soupisu - zjištěný počítáním, měřením, vážením). Tento skutečný stav se zapíše do pole Stav zásob.</text:p>
      <text:p text:style-name="Text_20_body"><draw:frame draw:style-name="media" draw:name="1" text:anchor-type="as-char" draw:z-index="1" svg:width="21.034375cm" style:rel-width="100%" svg:height="15.954375cm" style:rel-height="scale"><draw:image xlink:href="Pictures/ffea21cd69e9f6820a192342b87dc14a.png" xlink:type="simple" xlink:show="embed" xlink:actuate="onLoad"/></draw:frame></text:p>
      <text:p text:style-name="Text_20_body">V tabulce je přehled položek, které mají stav:</text:p>
      <text:list text:style-name="List_20_1" text:continue-numbering="false">
        <text:list-item>
          <text:p text:style-name="List_20_1_Content_First"> 0 – nevytištěno – nebyla vytištěn sčítací seznam</text:p>
        </text:list-item>
        <text:list-item>
          <text:p text:style-name="List_20_1_Content"> 1 – nenahlášeno (otevřeno)</text:p>
        </text:list-item>
        <text:list-item>
          <text:p text:style-name="List_20_1_Content"> 2 – nahlášeno (potvrzeno)</text:p>
        </text:list-item>
        <text:list-item>
          <text:p text:style-name="List_20_1_Content_Last"> Položky se stavem 3 – uzavřeno nejsou již v této tabulce uváděny</text:p>
        </text:list-item>
      </text:list>
      <text:p text:style-name="Text_20_body">Záznam skutečného stavu můžeme provádět pomocí klávesy Enter a šipek nebo s pomocí
myši. Údaje zaznamenáváme do levé dolní části okna do pole „Stav zásob“.
Pokud chceme hlásit zpět 0, je třeba zapsat číslici 0 a potvrdit enter. Stav položky se změní z 1
na 2.</text:p>
      <text:p text:style-name="Text_20_body">Po zjištění skutečného stavu na skladě se údaje zaznamenávají buď v programu Inventura na
straně „Hlášení skutečného stavu“ nebo v programu „Inventura-hlášení skutečného stavu“.
Funkcionalita je na obou místech stejná.</text:p>
      <text:p text:style-name="Text_20_body">Pokračujeme na stranu: <text:a xlink:type="simple" xlink:href="https://wiki.data-norms.cz/doku.php?id=i2doku-cz:060-sklad:040-inventura:010-inventura:500-zaverka-inventury:start" text:style-name="Internet_20_link" text:visited-style-name="Visited_20_Internet_20_Link">500-zaverka-inventury</text:a></text:p>
      <text:p text:style-name="Text_20_body">// Strana: /i2lager/liwinven00w/liwinven104f // <text:line-break/>
// Strana: /i2lager/liwinvps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1::49:35</meta:creation-date>
    <dc:creator>Generated</dc:creator>
    <dc:date>2026-08-18T01::49:35</dc:date>
    <dc:language>en-US</dc:language>
    <meta:editing-cycles>1</meta:editing-cycles>
    <meta:editing-duration>PT0S</meta:editing-duration>
    <dc:title>i2doku-cz:060-sklad:040-inventura:010-inventura:040-liwinven104f:start</dc:title>
  </office:meta>
</office:document-meta>
</file>