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11093ea3e94ea0ac0202d9b543b6cac2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60-sklad:040-inventura:010-inventura:080-liwinven108f:start"/><text:bookmark-start text:name="__RefHeading___regaly_1"/><text:bookmark-start text:name="regaly"/>Regály<text:bookmark-end text:name="__RefHeading___regaly_1"/><text:bookmark-end text:name="regaly"/></text:h>
      <text:p text:style-name="Text_20_body">Na této straně se zadává zjištěný skutečný stav inventarizovaného zboží (zapsaný odpovědnou osobou do inventurního soupisu - zjištěný počítáním, měřením, vážením) podle jednotlivých regálů.</text:p>
      <text:p text:style-name="Text_20_body"><draw:frame draw:style-name="media" draw:name="0" text:anchor-type="as-char" draw:z-index="0" svg:width="21.087291666667cm" style:rel-width="100%" svg:height="15.927916666667cm" style:rel-height="scale"><draw:image xlink:href="Pictures/11093ea3e94ea0ac0202d9b543b6cac2.jpg" xlink:type="simple" xlink:show="embed" xlink:actuate="onLoad"/></draw:frame></text:p>
      <text:p text:style-name="Text_20_body">// Strana: /i2lager/liwinven00w/liwinven108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10::14:23</meta:creation-date>
    <dc:creator>Generated</dc:creator>
    <dc:date>2026-08-17T10::14:23</dc:date>
    <dc:language>en-US</dc:language>
    <meta:editing-cycles>1</meta:editing-cycles>
    <meta:editing-duration>PT0S</meta:editing-duration>
    <dc:title>i2doku-cz:060-sklad:040-inventura:010-inventura:080-liwinven108f:start</dc:title>
  </office:meta>
</office:document-meta>
</file>