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bad6006a99eb5517915f4b39333911.jpg"/>
  <manifest:file-entry manifest:media-type="image/png" manifest:full-path="Pictures/5ff2ce76ec2cd65d3086b44fa29daa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500-zaverka-inventury:start"/><text:bookmark-start text:name="__RefHeading___zaverka_inventury_1"/><text:bookmark-start text:name="zaverka_inventury"/>Závěrka inventury<text:bookmark-end text:name="__RefHeading___zaverka_inventury_1"/><text:bookmark-end text:name="zaverka_inventury"/></text:h>
      <text:p text:style-name="Text_20_body">Po zadání skutečného stavu inventarizovaných položek zboží můžeme přistoupit k uzavření inventury. i/2 umožňuje vytisknout nejprve předběžnou závěrku pro kontrolu bez žádných dalších akcí a definitivní závěrku se zaúčtováním zjištěných rozdílů.</text:p>
      <text:p text:style-name="Text_20_body">Závěrka inventury se provádí na stránce „Úpravy“ pomocí ikony <draw:frame draw:style-name="media" draw:name="0" text:anchor-type="as-char" draw:z-index="0" svg:width="0.635cm" svg:height="0.635cm"><draw:image xlink:href="Pictures/0fbad6006a99eb5517915f4b39333911.jpg" xlink:type="simple" xlink:show="embed" xlink:actuate="onLoad"/></draw:frame>. <text:line-break/>
Po stisknutí ikony se objeví dialog pro další zpracování:</text:p>
      <text:p text:style-name="Text_20_body"><draw:frame draw:style-name="media" draw:name="1" text:anchor-type="as-char" draw:z-index="1" svg:width="16.66875cm" svg:height="11.218333333333cm"><draw:image xlink:href="Pictures/5ff2ce76ec2cd65d3086b44fa29daa76.png" xlink:type="simple" xlink:show="embed" xlink:actuate="onLoad"/></draw:frame></text:p>
      <text:p text:style-name="Text_20_body"><text:line-break/>Strana: i2lager/lidabsch00d/_set_0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16:43</meta:creation-date>
    <dc:creator>Generated</dc:creator>
    <dc:date>2026-08-17T20::16:43</dc:date>
    <dc:language>en-US</dc:language>
    <meta:editing-cycles>1</meta:editing-cycles>
    <meta:editing-duration>PT0S</meta:editing-duration>
    <dc:title>i2doku-cz:060-sklad:040-inventura:010-inventura:500-zaverka-inventury:start</dc:title>
  </office:meta>
</office:document-meta>
</file>