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f0986e14980afc58a4ae049dd98ac5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60-sklad:040-inventura:010-inventura:start"/><text:bookmark-start text:name="__RefHeading___inventura_1"/><text:bookmark-start text:name="inventura"/>Inventura<text:bookmark-end text:name="__RefHeading___inventura_1"/><text:bookmark-end text:name="inventura"/></text:h>
      <text:h text:style-name="Heading_20_2" text:outline-level="2"><text:bookmark-start text:name="__RefHeading___prehled_2"/><text:bookmark-start text:name="prehled"/>Přehled<text:bookmark-end text:name="__RefHeading___prehled_2"/><text:bookmark-end text:name="prehled"/></text:h>
      <text:p text:style-name="Text_20_body">Na této straně je zobrazen přehled inventur a jejich stav. Novou inventuru vytvoříme stiskem ikony <draw:frame draw:style-name="media" draw:name="0" text:anchor-type="as-char" draw:z-index="0" svg:width="0.635cm" svg:height="0.635cm"><draw:image xlink:href="Pictures/1f0986e14980afc58a4ae049dd98ac56.jpg" xlink:type="simple" xlink:show="embed" xlink:actuate="onLoad"/></draw:frame> v hlavní nástrojové liště.</text:p>
      <text:p text:style-name="Text_20_body"><draw:frame draw:style-name="media" draw:name="1" text:anchor-type="as-char" draw:z-index="1" svg:width="" svg:rel-width="100%" svg:height="0cm"><draw:image xlink:href="/var/www/dokuwiki/data/media/i2doku-cz/060-sklad/040-inventura/010-inventura/cz_02.jpg" xlink:type="simple" xlink:show="embed" xlink:actuate="onLoad"/></draw:frame></text:p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60-sklad:040-inventura:010-inventura:020-liwinven102f:start" text:style-name="Internet_20_link" text:visited-style-name="Visited_20_Internet_20_Link">Úpravy</text:a></text:p>
        </text:list-item>
        <text:list-item>
          <text:p text:style-name="List_20_1_Content"><text:a xlink:type="simple" xlink:href="https://wiki.data-norms.cz/doku.php?id=i2doku-cz:060-sklad:040-inventura:010-inventura:025-ctecky:start" text:style-name="Internet_20_link" text:visited-style-name="Visited_20_Internet_20_Link">Zpracování inventury pomocí online čtečky</text:a></text:p>
        </text:list-item>
        <text:list-item>
          <text:p text:style-name="List_20_1_Content"><text:a xlink:type="simple" xlink:href="https://wiki.data-norms.cz/doku.php?id=i2doku-cz:060-sklad:040-inventura:010-inventura:030-liwinven103f:start" text:style-name="Internet_20_link" text:visited-style-name="Visited_20_Internet_20_Link">Přidání dalšího zboží do inventury</text:a></text:p>
        </text:list-item>
        <text:list-item>
          <text:p text:style-name="List_20_1_Content"><text:a xlink:type="simple" xlink:href="https://wiki.data-norms.cz/doku.php?id=i2doku-cz:060-sklad:040-inventura:010-inventura:040-liwinven104f:start" text:style-name="Internet_20_link" text:visited-style-name="Visited_20_Internet_20_Link">Hlášení skutečného stavu</text:a></text:p>
        </text:list-item>
        <text:list-item>
          <text:p text:style-name="List_20_1_Content"><text:a xlink:type="simple" xlink:href="https://wiki.data-norms.cz/doku.php?id=i2doku-cz:060-sklad:040-inventura:010-inventura:050-liwinven105f:start" text:style-name="Internet_20_link" text:visited-style-name="Visited_20_Internet_20_Link">Sériové číslo</text:a></text:p>
        </text:list-item>
        <text:list-item>
          <text:p text:style-name="List_20_1_Content"><text:a xlink:type="simple" xlink:href="https://wiki.data-norms.cz/doku.php?id=i2doku-cz:060-sklad:040-inventura:010-inventura:060-liwinven106f:start" text:style-name="Internet_20_link" text:visited-style-name="Visited_20_Internet_20_Link">Šarže</text:a></text:p>
        </text:list-item>
        <text:list-item>
          <text:p text:style-name="List_20_1_Content"><text:a xlink:type="simple" xlink:href="https://wiki.data-norms.cz/doku.php?id=i2doku-cz:060-sklad:040-inventura:010-inventura:080-liwinven108f:start" text:style-name="Internet_20_link" text:visited-style-name="Visited_20_Internet_20_Link">Regály</text:a></text:p>
        </text:list-item>
        <text:list-item>
          <text:p text:style-name="List_20_1_Content"><text:a xlink:type="simple" xlink:href="https://wiki.data-norms.cz/doku.php?id=i2doku-cz:060-sklad:040-inventura:010-inventura:500-zaverka-inventury:start" text:style-name="Internet_20_link" text:visited-style-name="Visited_20_Internet_20_Link">Závěrka inventury</text:a></text:p>
        </text:list-item>
        <text:list-item>
          <text:p text:style-name="List_20_1_Content_Last"><text:a xlink:type="simple" xlink:href="https://wiki.data-norms.cz/doku.php?id=i2doku-cz:060-sklad:040-inventura:010-inventura:510-tisk-zaverk-listu:start" text:style-name="Internet_20_link" text:visited-style-name="Visited_20_Internet_20_Link">Tisk závěrkového listu inventury</text:a></text:p>
        </text:list-item>
      </text:list>
      <text:line-break/>
      <text:p text:style-name="Text_20_body">// Strana: /i2lager/liwinven00w // <text:line-break/>
// Strana: /i2lager/liwinven00w/_set_0 // <text:line-break/>
// Strana: /i2lager/liwinven00w/_set_1 // <text:line-break/>
// Strana: /i2lager/liwinven00w/liwinven101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5::48:07</meta:creation-date>
    <dc:creator>Generated</dc:creator>
    <dc:date>2026-08-17T15::48:07</dc:date>
    <dc:language>en-US</dc:language>
    <meta:editing-cycles>1</meta:editing-cycles>
    <meta:editing-duration>PT0S</meta:editing-duration>
    <dc:title>i2doku-cz:060-sklad:040-inventura:010-inventura:start</dc:title>
  </office:meta>
</office:document-meta>
</file>