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2253daa79d12006d4233f65af2d7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30-namatkova-inventura:start"/><text:bookmark-start text:name="__RefHeading___namatkova_inventura_1"/><text:bookmark-start text:name="namatkova_inventura"/>Namátková inventura<text:bookmark-end text:name="__RefHeading___namatkova_inventura_1"/><text:bookmark-end text:name="namatkova_inventura"/></text:h>
      <text:p text:style-name="Text_20_body"><draw:frame draw:style-name="media" draw:name="0" text:anchor-type="as-char" draw:z-index="0" svg:width="20.372916666667cm" style:rel-width="100%" svg:height="11.244791666667cm" style:rel-height="scale"><draw:image xlink:href="Pictures/0f2253daa79d12006d4233f65af2d762.jpg" xlink:type="simple" xlink:show="embed" xlink:actuate="onLoad"/></draw:frame></text:p>
      <text:p text:style-name="Text_20_body">// Strana: /i2lager/liwinvst00p // <text:line-break/>
// Strana: /i2lager/liwinvst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4:57</meta:creation-date>
    <dc:creator>Generated</dc:creator>
    <dc:date>2026-08-17T08::04:57</dc:date>
    <dc:language>en-US</dc:language>
    <meta:editing-cycles>1</meta:editing-cycles>
    <meta:editing-duration>PT0S</meta:editing-duration>
    <dc:title>i2doku-cz:060-sklad:040-inventura:030-namatkova-inventura:start</dc:title>
  </office:meta>
</office:document-meta>
</file>