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60-sklad:040-inventura:050-nacist-inv-ser-cislo:start"/><text:bookmark-start text:name="__RefHeading___nacist_inventuru_seriove_cislo_1"/><text:bookmark-start text:name="nacist_inventuru_seriove_cislo"/>Načíst Inventuru/Sériové číslo<text:bookmark-end text:name="__RefHeading___nacist_inventuru_seriove_cislo_1"/><text:bookmark-end text:name="nacist_inventuru_seriove_cislo"/></text:h>
      <text:p text:style-name="Text_20_body">V případě zpracování přes online čtečky je třeba zboží přidat přes čtečku.
Úloha slouží k provádění inventury pomocí skenování sériových čísel. Po zadání čísla inventury
a výběru skladu můžeme postupně pořizovat jednotlivé položky skenováním sériového čísla.</text:p>
      <text:p text:style-name="Text_20_body">// Strana: /i2lager/liwinven01w/liwinven202f // <text:line-break/>
// Strana: /i2lager/liwinven01w // <text:line-break/>
// Strana: /i2lager/liwinven01w/_set_0 // <text:line-break/>
// Strana: /i2lager/liwinven01w/_set_1 // <text:line-break/>
// Strana: /i2lager/liwinven01w/liwinven201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1::26:44</meta:creation-date>
    <dc:creator>Generated</dc:creator>
    <dc:date>2026-08-15T11::26:44</dc:date>
    <dc:language>en-US</dc:language>
    <meta:editing-cycles>1</meta:editing-cycles>
    <meta:editing-duration>PT0S</meta:editing-duration>
    <dc:title>i2doku-cz:060-sklad:040-inventura:050-nacist-inv-ser-cislo:start</dc:title>
  </office:meta>
</office:document-meta>
</file>