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178589b18bf71322798fac6a3d098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70-export-inventury:start"/><text:bookmark-start text:name="__RefHeading___export_inventury_1"/><text:bookmark-start text:name="export_inventury"/>Export inventury<text:bookmark-end text:name="__RefHeading___export_inventury_1"/><text:bookmark-end text:name="export_inventury"/></text:h>
      <text:p text:style-name="Text_20_body">Zde je možné exportovat inventuru do souboru.</text:p>
      <text:p text:style-name="Text_20_body"><draw:frame draw:style-name="media" draw:name="0" text:anchor-type="as-char" draw:z-index="0" svg:width="16.66875cm" svg:height="7.1966666666667cm"><draw:image xlink:href="Pictures/9178589b18bf71322798fac6a3d09818.jpg" xlink:type="simple" xlink:show="embed" xlink:actuate="onLoad"/></draw:frame></text:p>
      <text:p text:style-name="Text_20_body">// Strana: /i2lager/lidinvex00p // <text:line-break/>
// Strana: /i2lager/lieinvex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5</meta:creation-date>
    <dc:creator>Generated</dc:creator>
    <dc:date>2026-08-15T09::31:15</dc:date>
    <dc:language>en-US</dc:language>
    <meta:editing-cycles>1</meta:editing-cycles>
    <meta:editing-duration>PT0S</meta:editing-duration>
    <dc:title>i2doku-cz:060-sklad:040-inventura:070-export-inventury:start</dc:title>
  </office:meta>
</office:document-meta>
</file>