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cf6f94ea867bcd55d834ae42df44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75-archivace-inventury:start"/><text:bookmark-start text:name="__RefHeading___archivace_inventur_1"/><text:bookmark-start text:name="archivace_inventur"/>Archivace inventur<text:bookmark-end text:name="__RefHeading___archivace_inventur_1"/><text:bookmark-end text:name="archivace_inventur"/></text:h>
      <text:p text:style-name="Text_20_body">Inventuru se stavem „Uzavřeno“ můžeme archivovat. Tím se informace zredukují na podstatné
a inventura získá stav „Archivováno“.</text:p>
      <text:p text:style-name="Text_20_body">Archivaci provádíme na straně „Úpravy“ pomocí ikony „Archivovat“ <draw:frame draw:style-name="media" draw:name="0" text:anchor-type="as-char" draw:z-index="0" svg:width="0.58208333333333cm" svg:height="0.58208333333333cm"><draw:image xlink:href="Pictures/4bcf6f94ea867bcd55d834ae42df44fb.png" xlink:type="simple" xlink:show="embed" xlink:actuate="onLoad"/></draw:frame> v hlavní nástrojové liště
Údaje archivované inventury lze vyhodnotit pomocí úlohy Statistika inventu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1:18</meta:creation-date>
    <dc:creator>Generated</dc:creator>
    <dc:date>2026-08-17T08::41:18</dc:date>
    <dc:language>en-US</dc:language>
    <meta:editing-cycles>1</meta:editing-cycles>
    <meta:editing-duration>PT0S</meta:editing-duration>
    <dc:title>i2doku-cz:060-sklad:040-inventura:075-archivace-inventury:start</dc:title>
  </office:meta>
</office:document-meta>
</file>